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</office:automatic-styles>
  <office:body>
    <office:text>
      <text:h text:style-name="Heading_20_3" text:outline-level="3"><text:bookmark-start text:name="указ-президента-рф-от-06.12.2018-703"/>Указ Президента РФ от 06.12.2018 № 703<text:bookmark-end text:name="указ-президента-рф-от-06.12.2018-703"/></text:h>
      <text:p text:style-name="First_20_paragraph">12.09.2023</text:p>
      <text:p text:style-name="Text_20_body">Документ предоставлен <text:a xlink:type="simple" xlink:href="https://www.consultant.ru/" office:name=""><text:span text:style-name="Definition">КонсультантПлюс</text:span></text:a><text:line-break/><text:line-break/></text:p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        <text:p text:style-name="Table_20_Contents">6 декабря 2018 года</text:p>
          </table:table-cell>
          <table:table-cell table:style-name="TableRowCell" office:value-type="string">
            <text:p text:style-name="Table_20_Contents">N 703</text:p>
          </table:table-cell>
        </table:table-row>
      </table:table>
      <text:p text:style-name="First_20_paragraph">УКАЗ</text:p>
      <text:p text:style-name="Text_20_body">ПРЕЗИДЕНТА РОССИЙСКОЙ ФЕДЕРАЦИИ</text:p>
      <text:p text:style-name="Text_20_body">О ВНЕСЕНИИ ИЗМЕНЕНИЙ</text:p>
      <text:p text:style-name="Text_20_body">В СТРАТЕГИЮ ГОСУДАРСТВЕННОЙ НАЦИОНАЛЬНОЙ ПОЛИТИКИ</text:p>
      <text:p text:style-name="Text_20_body">РОССИЙСКОЙ ФЕДЕРАЦИИ НА ПЕРИОД ДО 2025 ГОДА, УТВЕРЖДЕННУЮ</text:p>
      <text:p text:style-name="Text_20_body">УКАЗОМ ПРЕЗИДЕНТА РОССИЙСКОЙ ФЕДЕРАЦИИ</text:p>
      <text:p text:style-name="Text_20_body">ОТ 19 ДЕКАБРЯ 2012 Г. N 1666</text:p>
      <text:p text:style-name="Text_20_body">1. Внести в <text:a xlink:type="simple" xlink:href="consultantplus://offline/ref=AE4A059D1FBF6C66CF454F32E2F152E3AC83EA7E86B07807AA21E3234FBC4CEA191727A46BEC9021D1261BEAEAE99482A0F45E758C004913OFB5M" office:name=""><text:span text:style-name="Definition">Стратегию</text:span></text:a> государственной национальной политики Российской Федерации на период до 2025 года, утвержденную Указом Президента Российской Федерации от 19 декабря 2012 г. N 1666 "О Стратегии государственной национальной политики Российской Федерации на период до 2025 года" (Собрание законодательства Российской Федерации, 2012, N 52, ст. 7477), следующие изменения:</text:p>
      <text:p text:style-name="Text_20_body">1) <text:a xlink:type="simple" xlink:href="consultantplus://offline/ref=AE4A059D1FBF6C66CF454F32E2F152E3AC83EA7E86B07807AA21E3234FBC4CEA191727A46BEC9022D9261BEAEAE99482A0F45E758C004913OFB5M" office:name=""><text:span text:style-name="Definition">пункт 1</text:span></text:a> изложить в следующей редакции:</text:p>
      <text:p text:style-name="Text_20_body">"1. Настоящая Стратегия является документом стратегического планирования в сфере национальной безопасности Российской Федерации, определяющим приоритеты, цели, принципы, задачи, основные направления государственной национальной политики Российской Федерации, а также инструменты и механизмы ее реализации.";</text:p>
      <text:p text:style-name="Text_20_body">2) <text:a xlink:type="simple" xlink:href="consultantplus://offline/ref=AE4A059D1FBF6C66CF454F32E2F152E3AC83EA7E86B07807AA21E3234FBC4CEA191727A46BEC9022D8261BEAEAE99482A0F45E758C004913OFB5M" office:name=""><text:span text:style-name="Definition">пункт 2</text:span></text:a> изложить в следующей редакции:</text:p>
      <text:p text:style-name="Text_20_body">"2. Настоящая Стратегия разработана в целях обеспечения интересов государства, общества, человека и гражданина, укрепления государственного единства и целостности Российской Федерации, сохранения этнокультурной самобытности ее народов, обеспечения конституционных прав и свобод граждан, гармонизации общественных и государственных интересов, а также в целях координации деятельности федеральных органов государственной власти, органов государственной власти субъектов Российской Федерации, иных государственных органов, органов местного самоуправления (далее также - государственные органы и органы местного самоуправления) и их взаимодействия с институтами гражданского общества при реализации государственной национальной политики Российской Федерации. Настоящая Стратегия основывается на принципах демократического федеративного государства.";</text:p>
      <text:p text:style-name="Text_20_body">3) <text:a xlink:type="simple" xlink:href="consultantplus://offline/ref=AE4A059D1FBF6C66CF454F32E2F152E3AC83EA7E86B07807AA21E3234FBC4CEA191727A46BEC9022DB261BEAEAE99482A0F45E758C004913OFB5M" office:name=""><text:span text:style-name="Definition">пункт 3</text:span></text:a> изложить в следующей редакции:</text:p>
      <text:p text:style-name="Text_20_body">"3. Правовую основу настоящей Стратегии составляют <text:a xlink:type="simple" xlink:href="consultantplus://offline/ref=AE4A059D1FBF6C66CF454F32E2F152E3AF88E47888E62F05FB74ED2647EC16FA0F5E2BA575EC913EDB2D4DOBB9M" office:name=""><text:span text:style-name="Definition">Конституция</text:span></text:a> Российской Федерации, общепризнанные принципы и нормы международного права и международные договоры Российской Федерации, федеральные законы от 28 декабря 2010 г. <text:a xlink:type="simple" xlink:href="consultantplus://offline/ref=AE4A059D1FBF6C66CF454F32E2F152E3AE86E47F8AB87807AA21E3234FBC4CEA0B177FA86AEC8E20D8334DBBACOBBEM" office:name=""><text:span text:style-name="Definition">N 390-ФЗ</text:span></text:a> "О безопасности" и от 28 июня 2014 г. <text:a xlink:type="simple" xlink:href="consultantplus://offline/ref=AE4A059D1FBF6C66CF454F32E2F152E3AE85EB7581B47807AA21E3234FBC4CEA0B177FA86AEC8E20D8334DBBACOBBEM" office:name=""><text:span text:style-name="Definition">N 172-ФЗ</text:span></text:a> "О стратегическом планировании в Российской Федерации", другие федеральные законы, нормативные правовые акты Президента Российской Федерации и Правительства Российской Федерации, документы стратегического планирования в сферах социально-экономического развития, обеспечения национальной безопасности, региональной, внешней, миграционной и молодежной политики, образования и культуры, а также иные документы, регулирующие деятельность в сфере государственной национальной политики Российской Федерации.";</text:p>
      <text:p text:style-name="Text_20_body">4) <text:a xlink:type="simple" xlink:href="consultantplus://offline/ref=AE4A059D1FBF6C66CF454F32E2F152E3AC83EA7E86B07807AA21E3234FBC4CEA191727A46BEC9022DA261BEAEAE99482A0F45E758C004913OFB5M" office:name=""><text:span text:style-name="Definition">пункт 4</text:span></text:a> признать утратившим силу;</text:p>
      <text:p text:style-name="Text_20_body">5) <text:a xlink:type="simple" xlink:href="consultantplus://offline/ref=AE4A059D1FBF6C66CF454F32E2F152E3AC83EA7E86B07807AA21E3234FBC4CEA191727A46BEC9021D1261BEAEAE99482A0F45E758C004913OFB5M" office:name=""><text:span text:style-name="Definition">дополнить</text:span></text:a> пунктом 4.1 следующего содержания:</text:p>
      <text:p text:style-name="Text_20_body">"4.1. Настоящая Стратегия учитывает многовековой историко-культурный опыт становления и развития российской государственности, основанный на взаимодействии и сотрудничестве народов, населяющих Российскую Федерацию.";</text:p>
      <text:p text:style-name="Text_20_body">6) <text:a xlink:type="simple" xlink:href="consultantplus://offline/ref=AE4A059D1FBF6C66CF454F32E2F152E3AC83EA7E86B07807AA21E3234FBC4CEA191727A46BEC9021D1261BEAEAE99482A0F45E758C004913OFB5M" office:name=""><text:span text:style-name="Definition">дополнить</text:span></text:a> пунктом 4.2 следующего содержания:</text:p>
      <text:p text:style-name="Text_20_body">"4.2. Для целей настоящей Стратегии используются следующие основные понятия:</text:p>
      <text:p text:style-name="Text_20_body">а) государственная национальная политика Российской Федерации - система стратегических приоритетов и мер, реализуемых государственными органами и органами местного самоуправления, институтами гражданского общества и направленных на укрепление межнационального согласия, гражданского единства, обеспечение поддержки этнокультурного и языкового многообразия Российской Федерации, недопущение дискриминации по признаку социальной, расовой, национальной, языковой или религиозной принадлежности, а также на профилактику экстремизма и предупреждение конфликтов на национальной и религиозной почве;</text:p>
      <text:p text:style-name="Text_20_body">б) многонациональный народ Российской Федерации (российская нация) - сообщество свободных равноправных граждан Российской Федерации различной этнической, религиозной, социальной и иной принадлежности, обладающих гражданским самосознанием;</text:p>
      <text:p text:style-name="Text_20_body">в) гражданское единство - основа российской нации, признание гражданами Российской Федерации суверенитета государства, его целостности, единства правового пространства, этнокультурного и языкового многообразия Российской Федерации, исторического и культурного наследия народов Российской Федерации, равных прав на социальное и культурное развитие, на доступ к социальным и культурным ценностям, солидарность граждан в достижении целей и решении задач развития общества;</text:p>
      <text:p text:style-name="Text_20_body">г) общероссийская гражданская идентичность (гражданское самосознание) - осознание гражданами Российской Федерации их принадлежности к своему государству, народу, обществу, ответственности за судьбу страны, необходимости соблюдения гражданских прав и обязанностей, а также приверженность базовым ценностям российского общества;</text:p>
      <text:p text:style-name="Text_20_body">д) межнациональные (межэтнические) отношения - взаимодействие людей (групп людей) разных национальностей (разной этнической принадлежности) в различных сферах трудовой, культурной и общественно-политической жизни Российской Федерации, оказывающих влияние на этнокультурное и языковое многообразие Российской Федерации и гражданское единство;</text:p>
      <text:p text:style-name="Text_20_body">е) национально-культурные потребности (этнокультурные потребности) - потребности людей (групп людей) в самоидентификации, сохранении и развитии своих культуры и языка;</text:p>
      <text:p text:style-name="Text_20_body">ж) народы, национальности, этнические общности в Российской Федерации - национальный и этнический состав населения Российской Федерации, образующий этнические общности людей, свободно определяющих свою национальную и культурную принадлежность;</text:p>
      <text:p text:style-name="Text_20_body">з) этнокультурное и языковое многообразие Российской Федерации - совокупность всех этнических культур и языков народов Российской Федерации.";</text:p>
      <text:p text:style-name="Text_20_body">7) <text:a xlink:type="simple" xlink:href="consultantplus://offline/ref=AE4A059D1FBF6C66CF454F32E2F152E3AC83EA7E86B07807AA21E3234FBC4CEA191727A46BEC9022DD261BEAEAE99482A0F45E758C004913OFB5M" office:name=""><text:span text:style-name="Definition">пункт 5</text:span></text:a> изложить в следующей редакции:</text:p>
      <text:p text:style-name="Text_20_body">"5. Приоритетами государственной национальной политики Российской Федерации являются:</text:p>
      <text:p text:style-name="Text_20_body">а) укрепление гражданского единства, гражданского самосознания и сохранение самобытности многонационального народа Российской Федерации (российской нации);</text:p>
      <text:p text:style-name="Text_20_body">б) сохранение этнокультурного и языкового многообразия Российской Федерации;</text:p>
      <text:p text:style-name="Text_20_body">в) сохранение русского языка как государственного языка Российской Федерации и языка межнационального общения;</text:p>
      <text:p text:style-name="Text_20_body">г) гармонизация межнациональных (межэтнических) отношений, профилактика экстремизма и предупреждение конфликтов на национальной и религиозной почве;</text:p>
      <text:p text:style-name="Text_20_body">д) создание дополнительных социально-экономических, политических и культурных условий для улучшения социального благополучия граждан, обеспечения межнационального и межрелигиозного мира и согласия в Российской Федерации, прежде всего в регионах с высокой миграционной активностью, со сложным этническим и религиозным составом населения, а также на приграничных территориях Российской Федерации;</text:p>
      <text:p text:style-name="Text_20_body">е) соблюдение прав коренных малочисленных народов Российской Федерации;</text:p>
      <text:p text:style-name="Text_20_body">ж) поддержка соотечественников, проживающих за рубежом, содействие развитию их связей с Российской Федерацией и добровольному переселению в Российскую Федерацию.";</text:p>
      <text:p text:style-name="Text_20_body">8) <text:a xlink:type="simple" xlink:href="consultantplus://offline/ref=AE4A059D1FBF6C66CF454F32E2F152E3AC83EA7E86B07807AA21E3234FBC4CEA191727A46BEC9022D0261BEAEAE99482A0F45E758C004913OFB5M" office:name=""><text:span text:style-name="Definition">пункт 6</text:span></text:a> признать утратившим силу;</text:p>
      <text:p text:style-name="Text_20_body">9) <text:a xlink:type="simple" xlink:href="consultantplus://offline/ref=AE4A059D1FBF6C66CF454F32E2F152E3AC83EA7E86B07807AA21E3234FBC4CEA191727A46BEC9023D9261BEAEAE99482A0F45E758C004913OFB5M" office:name=""><text:span text:style-name="Definition">пункт 7</text:span></text:a> изложить в следующей редакции:</text:p>
      <text:p text:style-name="Text_20_body">"7. Настоящая Стратегия должна способствовать выработке государственными органами и органами местного самоуправления, а также институтами гражданского общества единых подходов к решению вопросов государственной национальной политики Российской Федерации.";</text:p>
      <text:p text:style-name="Text_20_body">10) <text:a xlink:type="simple" xlink:href="consultantplus://offline/ref=AE4A059D1FBF6C66CF454F32E2F152E3AC83EA7E86B07807AA21E3234FBC4CEA191727A46BEC9023D8261BEAEAE99482A0F45E758C004913OFB5M" office:name=""><text:span text:style-name="Definition">пункт 8</text:span></text:a> изложить в следующей редакции:</text:p>
      <text:p text:style-name="Text_20_body">"8. Настоящая Стратегия носит комплексный межотраслевой социально ориентированный характер и направлена на развитие потенциала многонационального народа Российской Федерации (российской нации).";</text:p>
      <text:p text:style-name="Text_20_body">11) <text:a xlink:type="simple" xlink:href="consultantplus://offline/ref=AE4A059D1FBF6C66CF454F32E2F152E3AC83EA7E86B07807AA21E3234FBC4CEA191727A46BEC9023DB261BEAEAE99482A0F45E758C004913OFB5M" office:name=""><text:span text:style-name="Definition">наименование</text:span></text:a> раздела II изложить в следующей редакции:</text:p>
      <text:p text:style-name="Text_20_body">"II. Современное состояние межнациональных (межэтнических)</text:p>
      <text:p text:style-name="Text_20_body">отношений в Российской Федерации";</text:p>
      <text:p text:style-name="Text_20_body">12) в <text:a xlink:type="simple" xlink:href="consultantplus://offline/ref=AE4A059D1FBF6C66CF454F32E2F152E3AC83EA7E86B07807AA21E3234FBC4CEA191727A46BEC9023DA261BEAEAE99482A0F45E758C004913OFB5M" office:name=""><text:span text:style-name="Definition">пункте 9</text:span></text:a> слова "193 национальностей" заменить словами "свыше 190 национальностей";</text:p>
      <text:p text:style-name="Text_20_body">13) <text:a xlink:type="simple" xlink:href="consultantplus://offline/ref=AE4A059D1FBF6C66CF454F32E2F152E3AC83EA7E86B07807AA21E3234FBC4CEA191727A46BEC9023DD261BEAEAE99482A0F45E758C004913OFB5M" office:name=""><text:span text:style-name="Definition">пункт 10</text:span></text:a> изложить в следующей редакции:</text:p>
      <text:p text:style-name="Text_20_body">"10. Этнокультурное и языковое многообразие Российской Федерации защищено государством. В Российской Федерации используется 277 языков и диалектов, в государственной системе образования используется 105 языков, из них 24 - в качестве языка обучения, 81 - в качестве учебного предмета.";</text:p>
      <text:p text:style-name="Text_20_body">14) <text:a xlink:type="simple" xlink:href="consultantplus://offline/ref=AE4A059D1FBF6C66CF454F32E2F152E3AC83EA7E86B07807AA21E3234FBC4CEA191727A46BEC9023DC261BEAEAE99482A0F45E758C004913OFB5M" office:name=""><text:span text:style-name="Definition">пункт 11</text:span></text:a> изложить в следующей редакции:</text:p>
      <text:p text:style-name="Text_20_body">"11. Российское государство создавалось как единение народов, системообразующим звеном которого исторически являлся русский народ. Благодаря объединяющей роли русского народа, многовековому межкультурному и межэтническому взаимодействию на исторической территории Российского государства сформировались уникальное культурное многообразие и духовная общность различных народов, приверженных единым принципам и ценностям, таким как патриотизм, служение Отечеству, семья, созидательный труд, гуманизм, социальная справедливость, взаимопомощь и коллективизм.";</text:p>
      <text:p text:style-name="Text_20_body">15) <text:a xlink:type="simple" xlink:href="consultantplus://offline/ref=AE4A059D1FBF6C66CF454F32E2F152E3AC83EA7E86B07807AA21E3234FBC4CEA191727A46BEC9021D1261BEAEAE99482A0F45E758C004913OFB5M" office:name=""><text:span text:style-name="Definition">дополнить</text:span></text:a> пунктом 11.1 следующего содержания:</text:p>
      <text:p text:style-name="Text_20_body">"11.1. Общероссийская гражданская идентичность основана на сохранении русской культурной доминанты, присущей всем народам, населяющим Российскую Федерацию. Современное российское общество объединяет единый культурный (цивилизационный) код, который основан на сохранении и развитии русской культуры и языка, исторического и культурного наследия всех народов Российской Федерации и в котором заключены такие основополагающие общечеловеческие принципы, как уважение самобытных традиций народов, населяющих Российскую Федерацию, и интегрирование их лучших достижений в единую российскую культуру.";</text:p>
      <text:p text:style-name="Text_20_body">16) <text:a xlink:type="simple" xlink:href="consultantplus://offline/ref=AE4A059D1FBF6C66CF454F32E2F152E3AC83EA7E86B07807AA21E3234FBC4CEA191727A46BEC9023DF261BEAEAE99482A0F45E758C004913OFB5M" office:name=""><text:span text:style-name="Definition">пункт 12</text:span></text:a> изложить в следующей редакции:</text:p>
      <text:p text:style-name="Text_20_body">"12. Этнокультурное и языковое многообразие Российской Федерации, исторический опыт межкультурного и межрелигиозного взаимодействия являются достоянием многонационального народа Российской Федерации (российской нации), служат укреплению российской государственности и дальнейшему развитию межнациональных (межэтнических) отношений в Российской Федерации.";</text:p>
      <text:p text:style-name="Text_20_body">17) <text:a xlink:type="simple" xlink:href="consultantplus://offline/ref=AE4A059D1FBF6C66CF454F32E2F152E3AC83EA7E86B07807AA21E3234FBC4CEA191727A46BEC9023DE261BEAEAE99482A0F45E758C004913OFB5M" office:name=""><text:span text:style-name="Definition">пункт 13</text:span></text:a> изложить в следующей редакции:</text:p>
      <text:p text:style-name="Text_20_body">"13. За период реализации настоящей Стратегии с 2012 по 2018 год достигнуты существенные результаты в обеспечении межнационального мира и согласия в Российской Федерации. По итогам социологических опросов 78,4 процента граждан от общего количества опрошенных положительно оценивают состояние межнациональных (межэтнических) отношений, 93 процента граждан отмечают отсутствие в отношении себя дискриминации по признаку национальной, языковой или религиозной принадлежности, при этом уровень общероссийской гражданской идентичности составил 84 процента.";</text:p>
      <text:p text:style-name="Text_20_body">18) <text:a xlink:type="simple" xlink:href="consultantplus://offline/ref=AE4A059D1FBF6C66CF454F32E2F152E3AC83EA7E86B07807AA21E3234FBC4CEA191727A46BEC9021D1261BEAEAE99482A0F45E758C004913OFB5M" office:name=""><text:span text:style-name="Definition">дополнить</text:span></text:a> пунктом 13.1 следующего содержания:</text:p>
      <text:p text:style-name="Text_20_body">"13.1. Важными этапами в решении вопросов государственной национальной политики Российской Федерации стали создание федерального органа исполнительной власти, наделенного полномочиями по выработке и реализации государственной национальной политики, принятие законодательных актов Российской Федерации, устанавливающих ответственность органов государственной власти субъектов Российской Федерации, органов местного самоуправления и их должностных лиц за нарушения в сфере межнациональных (межэтнических) отношений, учреждение премии Президента Российской Федерации за вклад в укрепление единства российской нации. В рамках Всероссийского конкурса "Лучшая муниципальная практика" учреждена номинация "Укрепление межнационального мира и согласия, реализация иных мероприятий в сфере национальной политики на муниципальном уровне". Проводится ежегодная Всероссийская просветительская акция "Большой этнографический диктант". В целях кадрового обеспечения государственных органов и органов местного самоуправления, реализующих государственную национальную политику Российской Федерации, был разработан и утвержден профессиональный стандарт "Специалист в сфере национальных и религиозных отношений".";</text:p>
      <text:p text:style-name="Text_20_body">19) <text:a xlink:type="simple" xlink:href="consultantplus://offline/ref=AE4A059D1FBF6C66CF454F32E2F152E3AC83EA7E86B07807AA21E3234FBC4CEA191727A46BEC9021D1261BEAEAE99482A0F45E758C004913OFB5M" office:name=""><text:span text:style-name="Definition">дополнить</text:span></text:a> пунктом 13.2 следующего содержания:</text:p>
      <text:p text:style-name="Text_20_body">"13.2. Значимым событием для укрепления общероссийской гражданской идентичности стало принятие в Российскую Федерацию Республики Крым и образование в составе Российской Федерации новых субъектов - Республики Крым и города федерального значения Севастополя. Вызванный этим патриотический подъем способствовал реализации мер государственной национальной политики Российской Федерации, активизации участия институтов гражданского общества в гармонизации межнациональных (межэтнических) и межрелигиозных отношений, снижению рисков и угроз возникновения в стране межнациональных конфликтов.";</text:p>
      <text:p text:style-name="Text_20_body">20) <text:a xlink:type="simple" xlink:href="consultantplus://offline/ref=AE4A059D1FBF6C66CF454F32E2F152E3AC83EA7E86B07807AA21E3234FBC4CEA191727A46BEC9023D1261BEAEAE99482A0F45E758C004913OFB5M" office:name=""><text:span text:style-name="Definition">пункт 14</text:span></text:a> изложить в следующей редакции:</text:p>
      <text:p text:style-name="Text_20_body">"14. Вместе с тем в сфере межнациональных (межэтнических) и межрелигиозных отношений имеются проблемы, обусловленные появлением новых вызовов и угроз национальной безопасности Российской Федерации. К таким проблемам относятся:</text:p>
      <text:p text:style-name="Text_20_body">а) распространение международного терроризма и экстремизма, радикальных идей, основанных на национальной и религиозной исключительности;</text:p>
      <text:p text:style-name="Text_20_body">б) возникновение очагов межнациональной и религиозной розни в результате попыток пропаганды в стране экстремистской идеологии, являющейся в том числе причиной зарубежных региональных конфликтов;</text:p>
      <text:p text:style-name="Text_20_body">в) гиперболизация региональных интересов и сепаратизм, развивающиеся в том числе вследствие целенаправленного вмешательства из-за рубежа и угрожающие государственной целостности;</text:p>
      <text:p text:style-name="Text_20_body">г) незаконная миграция, несовершенство действующей системы социальной и культурной адаптации иностранных граждан в Российской Федерации и их интеграции в российское общество, формирование замкнутых этнических анклавов;</text:p>
      <text:p text:style-name="Text_20_body">д) социальное и имущественное неравенство населения, сложности в обеспечении равных возможностей для социального продвижения и доступа к важнейшим общественным благам, региональная экономическая дифференциация;</text:p>
      <text:p text:style-name="Text_20_body">е) частичная утрата этнокультурного наследия, размывание традиционных российских духовно-нравственных ценностей, в том числе вследствие глобализации;</text:p>
      <text:p text:style-name="Text_20_body">ж) непреодоленные последствия межэтнических или этнотерриториальных конфликтов и противоречий в отдельных субъектах Российской Федерации;</text:p>
      <text:p text:style-name="Text_20_body">з) отток русского и русскоязычного населения из регионов Северного Кавказа, Сибири и Дальнего Востока Российской Федерации.";</text:p>
      <text:p text:style-name="Text_20_body">21) <text:a xlink:type="simple" xlink:href="consultantplus://offline/ref=AE4A059D1FBF6C66CF454F32E2F152E3AC83EA7E86B07807AA21E3234FBC4CEA191727A46BEC9023D0261BEAEAE99482A0F45E758C004913OFB5M" office:name=""><text:span text:style-name="Definition">пункты 15</text:span></text:a> и <text:a xlink:type="simple" xlink:href="consultantplus://offline/ref=AE4A059D1FBF6C66CF454F32E2F152E3AC83EA7E86B07807AA21E3234FBC4CEA191727A46BEC9024D0261BEAEAE99482A0F45E758C004913OFB5M" office:name=""><text:span text:style-name="Definition">16</text:span></text:a> признать утратившими силу;</text:p>
      <text:p text:style-name="Text_20_body">22) <text:a xlink:type="simple" xlink:href="consultantplus://offline/ref=AE4A059D1FBF6C66CF454F32E2F152E3AC83EA7E86B07807AA21E3234FBC4CEA191727A46BEC9025D9261BEAEAE99482A0F45E758C004913OFB5M" office:name=""><text:span text:style-name="Definition">наименование</text:span></text:a> раздела III изложить в следующей редакции:</text:p>
      <text:p text:style-name="Text_20_body">"III. Цели, принципы, задачи и основные направления</text:p>
      <text:p text:style-name="Text_20_body">государственной национальной политики</text:p>
      <text:p text:style-name="Text_20_body">Российской Федерации";</text:p>
      <text:p text:style-name="Text_20_body">23) <text:a xlink:type="simple" xlink:href="consultantplus://offline/ref=AE4A059D1FBF6C66CF454F32E2F152E3AC83EA7E86B07807AA21E3234FBC4CEA191727A46BEC9025D8261BEAEAE99482A0F45E758C004913OFB5M" office:name=""><text:span text:style-name="Definition">пункт 17</text:span></text:a> изложить в следующей редакции:</text:p>
      <text:p text:style-name="Text_20_body">"17. Целями государственной национальной политики Российской Федерации являются:</text:p>
      <text:p text:style-name="Text_20_body">а) укрепление национального согласия, обеспечение политической и социальной стабильности, развитие демократических институтов;</text:p>
      <text:p text:style-name="Text_20_body">б) укрепление общероссийской гражданской идентичности и единства многонационального народа Российской Федерации (российской нации);</text:p>
      <text:p text:style-name="Text_20_body">в) обеспечение равенства прав и свобод человека и гражданина независимо от расы, национальности, языка, происхождения, имущественного и должностного положения, места жительства, отношения к религии, убеждений, принадлежности к общественным объединениям, а также других обстоятельств;</text:p>
      <text:p text:style-name="Text_20_body">г) сохранение и поддержка этнокультурного и языкового многообразия Российской Федерации, традиционных российских духовно-нравственных ценностей как основы российского общества;</text:p>
      <text:p text:style-name="Text_20_body">д) гармонизация межнациональных (межэтнических) отношений;</text:p>
      <text:p text:style-name="Text_20_body">е) успешная социальная и культурная адаптация иностранных граждан в Российской Федерации и их интеграция в российское общество.";</text:p>
      <text:p text:style-name="Text_20_body">24) <text:a xlink:type="simple" xlink:href="consultantplus://offline/ref=AE4A059D1FBF6C66CF454F32E2F152E3AC83EA7E86B07807AA21E3234FBC4CEA191727A46BEC9025DE261BEAEAE99482A0F45E758C004913OFB5M" office:name=""><text:span text:style-name="Definition">пункт 18</text:span></text:a> признать утратившим силу;</text:p>
      <text:p text:style-name="Text_20_body">25) <text:a xlink:type="simple" xlink:href="consultantplus://offline/ref=AE4A059D1FBF6C66CF454F32E2F152E3AC83EA7E86B07807AA21E3234FBC4CEA191727A46BEC9025D1261BEAEAE99482A0F45E758C004913OFB5M" office:name=""><text:span text:style-name="Definition">пункт 19</text:span></text:a> изложить в следующей редакции:</text:p>
      <text:p text:style-name="Text_20_body">"19. Принципами государственной национальной политики Российской Федерации являются:</text:p>
      <text:p text:style-name="Text_20_body">а) равенство прав и свобод человека и гражданина независимо от расы, национальности, языка, происхождения, имущественного и должностного положения, места жительства, отношения к религии, убеждений, принадлежности к общественным объединениям, а также других обстоятельств;</text:p>
      <text:p text:style-name="Text_20_body">б) обеспечение равных условий для развития народов Российской Федерации и этнических общностей;</text:p>
      <text:p text:style-name="Text_20_body">в) защита прав национальных меньшинств;</text:p>
      <text:p text:style-name="Text_20_body">г) предотвращение любых форм дискриминации по признаку социальной, расовой, национальной, языковой или религиозной принадлежности;</text:p>
      <text:p text:style-name="Text_20_body">д) уважение национального достоинства граждан, предотвращение и пресечение попыток разжигания расовой, национальной и религиозной ненависти либо вражды;</text:p>
      <text:p text:style-name="Text_20_body">е) государственная поддержка этнокультурного и языкового многообразия Российской Федерации, этнокультурного развития русского народа и других народов Российской Федерации, их творческого потенциала, являющегося важнейшим стратегическим ресурсом российского общества;</text:p>
      <text:p text:style-name="Text_20_body">ж) преемственность исторических традиций народов Российской Федерации, в том числе таких как солидарность и взаимопомощь;</text:p>
      <text:p text:style-name="Text_20_body">з) устойчивое экономическое, социальное и культурное развитие коренных малочисленных народов Российской Федерации, защита их исконной среды обитания, традиционного образа жизни, а также защита прав и законных интересов этих народов;</text:p>
      <text:p text:style-name="Text_20_body">и) взаимодействие государственных органов и органов местного самоуправления с институтами гражданского общества при реализации государственной национальной политики Российской Федерации;</text:p>
      <text:p text:style-name="Text_20_body">к) применение комплексного подхода к решению задач государственной национальной политики Российской Федерации с учетом ее межотраслевого характера;</text:p>
      <text:p text:style-name="Text_20_body">л) недопустимость создания политических партий по признаку расовой, национальной или религиозной принадлежности.";</text:p>
      <text:p text:style-name="Text_20_body">26) <text:a xlink:type="simple" xlink:href="consultantplus://offline/ref=AE4A059D1FBF6C66CF454F32E2F152E3AC83EA7E86B07807AA21E3234FBC4CEA191727A46BEC9027DE261BEAEAE99482A0F45E758C004913OFB5M" office:name=""><text:span text:style-name="Definition">пункт 20</text:span></text:a> признать утратившим силу;</text:p>
      <text:p text:style-name="Text_20_body">27) <text:a xlink:type="simple" xlink:href="consultantplus://offline/ref=AE4A059D1FBF6C66CF454F32E2F152E3AC83EA7E86B07807AA21E3234FBC4CEA191727A46BEC9029D8261BEAEAE99482A0F45E758C004913OFB5M" office:name=""><text:span text:style-name="Definition">пункт 21</text:span></text:a> изложить в следующей редакции:</text:p>
      <text:p text:style-name="Text_20_body">"21. Задачами государственной национальной политики Российской Федерации являются:</text:p>
      <text:p text:style-name="Text_20_body">а) обеспечение равноправия граждан и реализации их конституционных прав;</text:p>
      <text:p text:style-name="Text_20_body">б) обеспечение межнационального мира и согласия, гармонизации межнациональных (межэтнических) отношений;</text:p>
      <text:p text:style-name="Text_20_body">в) обеспечение социально-экономических условий для эффективной реализации государственной национальной политики Российской Федерации;</text:p>
      <text:p text:style-name="Text_20_body">г) содействие этнокультурному и духовному развитию народов Российской Федерации;</text:p>
      <text:p text:style-name="Text_20_body">д) формирование у детей и молодежи на всех этапах образовательного процесса общероссийской гражданской идентичности, патриотизма, гражданской ответственности, чувства гордости за историю России, воспитание культуры межнационального общения, основанной на уважении чести и национального достоинства граждан, традиционных российских духовно-нравственных ценностей;</text:p>
      <text:p text:style-name="Text_20_body">е) сохранение и поддержка русского языка как государственного языка Российской Федерации и языков народов Российской Федерации;</text:p>
      <text:p text:style-name="Text_20_body">ж) формирование системы социальной и культурной адаптации иностранных граждан в Российской Федерации и их интеграции в российское общество;</text:p>
      <text:p text:style-name="Text_20_body">з) совершенствование государственного управления в сфере государственной национальной политики Российской Федерации;</text:p>
      <text:p text:style-name="Text_20_body">и) совершенствование взаимодействия государственных органов и органов местного самоуправления с институтами гражданского общества при реализации государственной национальной политики Российской Федерации;</text:p>
      <text:p text:style-name="Text_20_body">к) информационное обеспечение реализации государственной национальной политики Российской Федерации;</text:p>
      <text:p text:style-name="Text_20_body">л) использование возможностей и механизмов международного сотрудничества при реализации государственной национальной политики Российской Федерации.";</text:p>
      <text:p text:style-name="Text_20_body">28) <text:a xlink:type="simple" xlink:href="consultantplus://offline/ref=AE4A059D1FBF6C66CF454F32E2F152E3AC83EA7E86B07807AA21E3234FBC4CEA191727A46BEC9021D1261BEAEAE99482A0F45E758C004913OFB5M" office:name=""><text:span text:style-name="Definition">дополнить</text:span></text:a> пунктом 21.1 следующего содержания:</text:p>
      <text:p text:style-name="Text_20_body">"21.1. Основными направлениями государственной национальной политики Российской Федерации являются:</text:p>
      <text:p text:style-name="Text_20_body">а) в сфере укрепления общероссийской гражданской идентичности на основе духовно-нравственных и культурных ценностей народов Российской Федерации:</text:p>
      <text:p text:style-name="Text_20_body">формирование гражданского самосознания, патриотизма, гражданской ответственности, чувства гордости за историю России, воспитание культуры межнационального общения, основанной на уважении чести и национального достоинства граждан, традиционных российских духовно-нравственных ценностей;</text:p>
      <text:p text:style-name="Text_20_body">совершенствование образовательных программ на различных уровнях образования, а также учебно-методических комплексов по изучению исторического опыта взаимодействия народов Российской Федерации и значимых событий, повлиявших на формирование общероссийского единства и солидарности;</text:p>
      <text:p text:style-name="Text_20_body">совершенствование системы обучения в образовательных организациях в целях сохранения и развития этнокультурного и языкового многообразия Российской Федерации наряду с воспитанием уважения к российской истории и культуре, мировым культурным ценностям;</text:p>
      <text:p text:style-name="Text_20_body">включение в образовательные программы общеобразовательных организаций образовательных курсов по изучению культурных ценностей и традиций народов Российской Федерации;</text:p>
      <text:p text:style-name="Text_20_body">поддержка общественных инициатив, направленных на патриотическое воспитание детей и молодежи;</text:p>
      <text:p text:style-name="Text_20_body">подготовка, профессиональная переподготовка и повышение квалификации педагогических кадров с учетом этнокультурных и региональных особенностей;</text:p>
      <text:p text:style-name="Text_20_body">б) в сфере обеспечения реализации конституционных прав граждан:</text:p>
      <text:p text:style-name="Text_20_body">обеспечение равенства прав и свобод человека и гражданина независимо от расы, национальности, языка, происхождения, имущественного или должностного положения, места жительства, отношения к религии, убеждений, принадлежности к общественным объединениям, а также других обстоятельств при приеме на работу, замещении должностей государственной и муниципальной службы, формировании кадрового резерва;</text:p>
      <text:p text:style-name="Text_20_body">сохранение условий для свободного определения гражданами своей национальной принадлежности, в том числе при проведении Всероссийской переписи населения;</text:p>
      <text:p text:style-name="Text_20_body">принятие мер по недопущению дискриминации по признаку национальной принадлежности при осуществлении государственными органами и органами местного самоуправления своей деятельности;</text:p>
      <text:p text:style-name="Text_20_body">в) в сфере укрепления гражданского единства многонационального народа Российской Федерации (российской нации), сохранения и поддержки этнокультурного и языкового многообразия Российской Федерации:</text:p>
      <text:p text:style-name="Text_20_body">сохранение и приумножение духовного, исторического и культурного наследия и потенциала многонационального народа Российской Федерации (российской нации) посредством пропаганды идей патриотизма, единства и дружбы народов, межнационального (межэтнического) согласия;</text:p>
      <text:p text:style-name="Text_20_body">повышение интереса к изучению истории, культуры и языков народов Российской Федерации, значимых исторических событий, ставших основой государственных праздников и памятных дат, связанных с реализацией государственной национальной политики Российской Федерации;</text:p>
      <text:p text:style-name="Text_20_body">предупреждение попыток фальсификации истории России;</text:p>
      <text:p text:style-name="Text_20_body">сохранение и развитие культуры межнациональных (межэтнических) отношений в Российской Федерации;</text:p>
      <text:p text:style-name="Text_20_body">популяризация и распространение классических и современных произведений литературы и искусства народов Российской Федерации, народного художественного творчества, организация и поддержка художественных выставок, фестивалей, конкурсов, гастролей творческих коллективов и других форм деятельности в области культуры;</text:p>
      <text:p text:style-name="Text_20_body">развитие этнографического и культурно-познавательного туризма, оздоровительных и рекреационных зон, включающих объекты культурного наследия (памятники истории и культуры) народов Российской Федерации, оказание поддержки национальным видам спорта;</text:p>
      <text:p text:style-name="Text_20_body">организация посещения детьми и молодежью объектов исторического и культурного наследия (памятников истории и культуры) народов Российской Федерации, памятных мест, городов-героев и городов воинской славы;</text:p>
      <text:p text:style-name="Text_20_body">совершенствование системы профессиональной подготовки специалистов по истории и культуре народов Российской Федерации;</text:p>
      <text:p text:style-name="Text_20_body">государственная поддержка и популяризация научных исследований, научно-популярных публикаций, произведений литературы, искусства, кино и телевидения, народного художественного творчества, интернет-ресурсов, освещающих значимые исторические события и пропагандирующих достижения народов Российской Федерации;</text:p>
      <text:p text:style-name="Text_20_body">г) в сфере обеспечения межнационального и межрелигиозного мира и согласия, гармонизации межнациональных (межэтнических) отношений:</text:p>
      <text:p text:style-name="Text_20_body">распространение в обществе установок о неприятии и недопущении пропаганды идей экстремизма, ксенофобии, национальной исключительности, нацизма и их оправдания;</text:p>
      <text:p text:style-name="Text_20_body">вовлечение этнокультурных и общественных объединений, религиозных организаций в межнациональное и межконфессиональное сотрудничество;</text:p>
      <text:p text:style-name="Text_20_body">противодействие пропаганде идей экстремизма в средствах массовой информации и электронных коммуникаций;</text:p>
      <text:p text:style-name="Text_20_body">реализация мер правового и информационного характера по профилактике использования национального и религиозного факторов в избирательном процессе;</text:p>
      <text:p text:style-name="Text_20_body">учет этнических и религиозных аспектов при работе с личным составом Вооруженных Сил Российской Федерации, других войск, воинских формирований и сотрудниками правоохранительных органов Российской Федерации, мониторинг состояния межнациональных (межэтнических) отношений в воинских коллективах и районах дислокации воинских частей;</text:p>
      <text:p text:style-name="Text_20_body">д) в сфере обеспечения социально-экономических условий для эффективной реализации государственной национальной политики Российской Федерации:</text:p>
      <text:p text:style-name="Text_20_body">учет этнокультурного фактора при обеспечении сбалансированного, комплексного и системного развития субъектов Российской Федерации и муниципальных образований;</text:p>
      <text:p text:style-name="Text_20_body">формирование гибкой системы расселения населения, учитывающей многообразие региональных и национальных укладов жизни;</text:p>
      <text:p text:style-name="Text_20_body">содействие развитию народных промыслов и ремесел;</text:p>
      <text:p text:style-name="Text_20_body">повышение уровня адаптации традиционной хозяйственной деятельности коренных малочисленных народов Российской Федерации к современным экономическим условиям наряду с обеспечением защиты их исконной среды обитания и традиционного образа жизни;</text:p>
      <text:p text:style-name="Text_20_body">обеспечение доступа граждан к социальному и иным видам обслуживания в отдаленных и труднодоступных местностях;</text:p>
      <text:p text:style-name="Text_20_body">разработка, реализация, обеспечение отраслевого и межотраслевого соответствия государственных программ Российской Федерации, государственных программ субъектов Российской Федерации и муниципальных программ в сфере государственной национальной политики Российской Федерации;</text:p>
      <text:p text:style-name="Text_20_body">е) в сфере обеспечения условий для сохранения и развития русского языка как государственного языка Российской Федерации и языка межнационального общения, а также языков народов Российской Федерации:</text:p>
      <text:p text:style-name="Text_20_body">создание оптимальных условий для использования русского языка как государственного языка Российской Федерации, языка межнационального общения и одного из официальных языков международных организаций, а также для сохранения и развития языков народов Российской Федерации;</text:p>
      <text:p text:style-name="Text_20_body">обеспечение прав граждан на изучение родного языка и других языков народов Российской Федерации;</text:p>
      <text:p text:style-name="Text_20_body">оказание содействия при производстве теле- и радиопрограмм, аудио- и видеоматериалов, создании интернет-ресурсов, издании печатной продукции на языках народов Российской Федерации;</text:p>
      <text:p text:style-name="Text_20_body">оказание поддержки соотечественникам, проживающим за рубежом, в сохранении, изучении и развитии русского языка и языков народов Российской Федерации;</text:p>
      <text:p text:style-name="Text_20_body">увеличение количества российских культурных центров, популяризация российской культуры в ближнем и дальнем зарубежье, создание центров изучения русского языка в иностранных государствах;</text:p>
      <text:p text:style-name="Text_20_body">ж) в сфере обеспечения условий для социальной и культурной адаптации иностранных граждан в Российской Федерации и их интеграции в российское общество:</text:p>
      <text:p text:style-name="Text_20_body">создание экономических и социальных условий для добровольного переселения в Российскую Федерацию соотечественников, проживающих за рубежом;</text:p>
      <text:p text:style-name="Text_20_body">содействие созданию и расширению в государствах постоянного проживания иностранных граждан условий для изучения русского языка, истории и культуры России и основ законодательства Российской Федерации;</text:p>
      <text:p text:style-name="Text_20_body">недопущение социальной и территориальной изоляции иностранных граждан в Российской Федерации, устранение способствующих этому условий;</text:p>
      <text:p text:style-name="Text_20_body">разработка, внедрение и реализация государственными органами и органами местного самоуправления во взаимодействии с институтами гражданского общества и работодателями программ адаптации иностранных граждан в Российской Федерации и их интеграции в российское общество;</text:p>
      <text:p text:style-name="Text_20_body">повышение роли институтов гражданского общества в социальной и культурной адаптации иностранных граждан в Российской Федерации, содействие участию институтов гражданского общества в деятельности многофункциональных центров, а также организаций, предоставляющих иностранным гражданам юридические, социальные, образовательные и иные услуги;</text:p>
      <text:p text:style-name="Text_20_body">з) в сфере совершенствования государственного управления:</text:p>
      <text:p text:style-name="Text_20_body">повышение эффективности системы координации деятельности государственных органов и органов местного самоуправления при реализации государственной национальной политики Российской Федерации;</text:p>
      <text:p text:style-name="Text_20_body">совершенствование взаимодействия государственных органов и органов местного самоуправления с институтами гражданского общества в целях укрепления гражданского единства многонационального народа Российской Федерации (российской нации), сохранения межнационального мира и согласия;</text:p>
      <text:p text:style-name="Text_20_body">установление полномочий и ответственности руководителей и должностных лиц государственных органов и органов местного самоуправления в сфере профилактики экстремизма и раннего предупреждения межнациональных (межэтнических) и межрелигиозных конфликтов и напряженности;</text:p>
      <text:p text:style-name="Text_20_body">создание организационно-правовых и экономических условий для более активного участия институтов гражданского общества, в том числе межнациональных общественных объединений, национально-культурных автономий, иных некоммерческих организаций, осуществляющих деятельность, направленную на гармонизацию межнациональных (межэтнических) и межрелигиозных отношений, в решении задач государственной национальной политики Российской Федерации;</text:p>
      <text:p text:style-name="Text_20_body">совершенствование государственной информационной системы мониторинга в сфере межнациональных и межконфессиональных отношений и раннего предупреждения конфликтных ситуаций;</text:p>
      <text:p text:style-name="Text_20_body">обеспечение условий для участия коренных малочисленных народов Российской Федерации в решении вопросов, затрагивающих их права и интересы;</text:p>
      <text:p text:style-name="Text_20_body">совершенствование законодательства Российской Федерации в сфере государственной национальной политики Российской Федерации;</text:p>
      <text:p text:style-name="Text_20_body">эффективная реализация государственной <text:a xlink:type="simple" xlink:href="consultantplus://offline/ref=AE4A059D1FBF6C66CF454F32E2F152E3AE88EB7B8AB27807AA21E3234FBC4CEA191727A46BEC9023D9261BEAEAE99482A0F45E758C004913OFB5M" office:name=""><text:span text:style-name="Definition">программы</text:span></text:a> Российской Федерации "Реализация государственной национальной политики";</text:p>
      <text:p text:style-name="Text_20_body">совершенствование научного и экспертного обеспечения реализации государственной национальной политики Российской Федерации;</text:p>
      <text:p text:style-name="Text_20_body">обеспечение профессиональной переподготовки и повышения квалификации государственных и муниципальных служащих по типовым дополнительным профессиональным программам, разработанным в целях реализации государственной национальной политики Российской Федерации;</text:p>
      <text:p text:style-name="Text_20_body">развитие этнокультурной инфраструктуры: домов дружбы, центров национальной культуры народов Российской Федерации, этнопарков, этнодеревень, иных государственных и муниципальных организаций, деятельность которых направлена на решение задач государственной национальной политики Российской Федерации;</text:p>
      <text:p text:style-name="Text_20_body">и) в сфере обеспечения участия институтов гражданского общества в реализации целей и задач государственной национальной политики Российской Федерации:</text:p>
      <text:p text:style-name="Text_20_body">привлечение Общественной палаты Российской Федерации и общественных палат субъектов Российской Федерации к выработке управленческих решений, направленных на реализацию государственной национальной политики Российской Федерации;</text:p>
      <text:p text:style-name="Text_20_body">участие общественных советов и иных консультативных органов, созданных при государственных органах и органах местного самоуправления, в деятельности по укреплению общероссийской гражданской идентичности, гармонизации межнациональных (межэтнических) и межрелигиозных отношений, обеспечению социальной и культурной адаптации иностранных граждан в Российской Федерации и их интеграции в российское общество;</text:p>
      <text:p text:style-name="Text_20_body">использование предусмотренных законодательством Российской Федерации механизмов общественного контроля за деятельностью государственных органов и органов местного самоуправления по реализации государственной национальной политики Российской Федерации;</text:p>
      <text:p text:style-name="Text_20_body">обеспечение открытости источников финансирования проектов, направленных на реализацию государственной национальной политики Российской Федерации, разрабатываемых институтами гражданского общества;</text:p>
      <text:p text:style-name="Text_20_body">вовлечение институтов гражданского общества, в том числе молодежных и детских общественных объединений, в проведение мероприятий по профилактике проявлений межнациональной (межэтнической) нетерпимости либо вражды;</text:p>
      <text:p text:style-name="Text_20_body">поддержка волонтерской (добровольческой) деятельности, направленной на реализацию государственной национальной политики Российской Федерации;</text:p>
      <text:p text:style-name="Text_20_body">использование потенциала институтов гражданского общества, в том числе межнациональных общественных объединений, национально-культурных автономий и иных этнокультурных объединений, в деятельности по гармонизации межнациональных (межэтнических) отношений, а также по профилактике экстремизма и предупреждению конфликтов на национальной и религиозной почве;</text:p>
      <text:p text:style-name="Text_20_body">к) в сфере информационного обеспечения реализации государственной национальной политики Российской Федерации:</text:p>
      <text:p text:style-name="Text_20_body">привлечение средств массовой информации, освещающих вопросы реализации государственной национальной политики Российской Федерации, к выполнению целей и задач настоящей Стратегии, а также принятие мер по стимулированию создания ими проектов в этой области;</text:p>
      <text:p text:style-name="Text_20_body">создание и распространение рекламной и иной информационной продукции для реализации целей и задач государственной национальной политики Российской Федерации;</text:p>
      <text:p text:style-name="Text_20_body">подготовка, профессиональная переподготовка и повышение квалификации журналистов, освещающих вопросы реализации государственной национальной политики Российской Федерации;</text:p>
      <text:p text:style-name="Text_20_body">организация и проведение конкурсов на лучшее освещение в средствах массовой информации вопросов межнационального (межэтнического), межконфессионального и межкультурного взаимодействия;</text:p>
      <text:p text:style-name="Text_20_body">л) в сфере развития международного сотрудничества:</text:p>
      <text:p text:style-name="Text_20_body">содействие формированию положительного образа Российской Федерации за рубежом, отношения к ней, как к демократическому государству, гарантирующему удовлетворение национально-культурных потребностей (этнокультурных потребностей) граждан;</text:p>
      <text:p text:style-name="Text_20_body">обеспечение изучения, популяризации и распространения за рубежом русского языка и российской культуры;</text:p>
      <text:p text:style-name="Text_20_body">проведение мониторинга международных событий и деятельности международных организаций, способных оказать влияние на состояние межнациональных (межэтнических) отношений в Российской Федерации;</text:p>
      <text:p text:style-name="Text_20_body">обеспечение защиты прав и законных интересов российских граждан и соотечественников, проживающих за рубежом, в соответствии с общепризнанными принципами и нормами международного права, международными договорами Российской Федерации;</text:p>
      <text:p text:style-name="Text_20_body">содействие консолидации деятельности объединений соотечественников, проживающих за рубежом, в целях более эффективного обеспечения своих прав в государствах проживания, сохранению связей с исторической Родиной;</text:p>
      <text:p text:style-name="Text_20_body">оказание поддержки соотечественникам, проживающим за рубежом, в удовлетворении национально-культурных потребностей (этнокультурных потребностей) посредством расширения связей с национально-культурными общественными объединениями в Российской Федерации;</text:p>
      <text:p text:style-name="Text_20_body">использование механизмов приграничного сотрудничества в целях обеспечения устойчивого социально-экономического развития приграничных территорий Российской Федерации и этнокультурного развития народов, проживающих на этих территориях, создания условий для свободного международного культурного и гуманитарного сотрудничества;</text:p>
      <text:p text:style-name="Text_20_body">реализация мер, направленных на противодействие любым проявлениям неонацизма, современных форм расизма, национализма, ксенофобии, русофобии, а также попыткам фальсификации истории в целях нагнетания конфронтации и реваншизма в мировой политике, попыткам пересмотра итогов Второй мировой войны, умаления подвига советского народа в Великой Отечественной войне 1941 - 1945 годов;</text:p>
      <text:p text:style-name="Text_20_body">использование ресурса общественной дипломатии посредством вовлечения институтов гражданского общества в решение задач международного культурного и гуманитарного сотрудничества как средства налаживания межцивилизационного диалога, обеспечения взаимопонимания между народами;</text:p>
      <text:p text:style-name="Text_20_body">взаимодействие с международными и неправительственными организациями в целях обеспечения прав и защиты интересов национальных меньшинств, недопущения дискриминации по признаку расовой, национальной, языковой или религиозной принадлежности и использования двойных стандартов в толковании гражданских свобод;</text:p>
      <text:p text:style-name="Text_20_body">укрепление международного сотрудничества в сферах регулирования миграционных процессов, обеспечения прав иностранных граждан в Российской Федерации и прав граждан Российской Федерации за рубежом;</text:p>
      <text:p text:style-name="Text_20_body">налаживание партнерских отношений в рамках Организации Объединенных Наций, Организации Объединенных Наций по вопросам образования, науки и культуры, Организации по безопасности и сотрудничеству в Европе, Совета Европы, Шанхайской организации сотрудничества, Содружества Независимых Государств и других международных организаций, поддержка инициатив институтов гражданского общества, религиозных организаций в сфере государственной национальной политики Российской Федерации.";</text:p>
      <text:p text:style-name="Text_20_body">29) <text:a xlink:type="simple" xlink:href="consultantplus://offline/ref=AE4A059D1FBF6C66CF454F32E2F152E3AC83EA7E86B07807AA21E3234FBC4CEA191727A46BEC9220DC261BEAEAE99482A0F45E758C004913OFB5M" office:name=""><text:span text:style-name="Definition">наименование</text:span></text:a> раздела IV изложить в следующей редакции:</text:p>
      <text:p text:style-name="Text_20_body">"IV. Инструменты и механизмы реализации государственной</text:p>
      <text:p text:style-name="Text_20_body">национальной политики Российской Федерации";</text:p>
      <text:p text:style-name="Text_20_body">30) <text:a xlink:type="simple" xlink:href="consultantplus://offline/ref=AE4A059D1FBF6C66CF454F32E2F152E3AC83EA7E86B07807AA21E3234FBC4CEA191727A46BEC9220DF261BEAEAE99482A0F45E758C004913OFB5M" office:name=""><text:span text:style-name="Definition">пункт 22</text:span></text:a> признать утратившим силу;</text:p>
      <text:p text:style-name="Text_20_body">31) <text:a xlink:type="simple" xlink:href="consultantplus://offline/ref=AE4A059D1FBF6C66CF454F32E2F152E3AC83EA7E86B07807AA21E3234FBC4CEA191727A46BEC9021D1261BEAEAE99482A0F45E758C004913OFB5M" office:name=""><text:span text:style-name="Definition">дополнить</text:span></text:a> пунктом 22.1 следующего содержания:</text:p>
      <text:p text:style-name="Text_20_body">"22.1. Инструментами реализации государственной национальной политики Российской Федерации являются:</text:p>
      <text:p text:style-name="Text_20_body">а) законодательство Российской Федерации;</text:p>
      <text:p text:style-name="Text_20_body">б) документы стратегического планирования, разработанные на федеральном, региональном и муниципальном уровнях;</text:p>
      <text:p text:style-name="Text_20_body">в) государственная <text:a xlink:type="simple" xlink:href="consultantplus://offline/ref=AE4A059D1FBF6C66CF454F32E2F152E3AE88EB7B8AB27807AA21E3234FBC4CEA191727A46BEC9023D9261BEAEAE99482A0F45E758C004913OFB5M" office:name=""><text:span text:style-name="Definition">программа</text:span></text:a> Российской Федерации "Реализация государственной национальной политики", иные государственные программы, связанные с отдельными направлениями государственной национальной политики Российской Федерации;</text:p>
      <text:p text:style-name="Text_20_body">г) государственная информационная система мониторинга в сфере межнациональных и межконфессиональных отношений и раннего предупреждения конфликтных ситуаций;</text:p>
      <text:p text:style-name="Text_20_body">д) мониторинг состояния и развития языков народов Российской Федерации;</text:p>
      <text:p text:style-name="Text_20_body">е) этнологическая экспертиза.";</text:p>
      <text:p text:style-name="Text_20_body">32) <text:a xlink:type="simple" xlink:href="consultantplus://offline/ref=AE4A059D1FBF6C66CF454F32E2F152E3AC83EA7E86B07807AA21E3234FBC4CEA191727A46BEC9220DE261BEAEAE99482A0F45E758C004913OFB5M" office:name=""><text:span text:style-name="Definition">пункт 23</text:span></text:a> признать утратившим силу;</text:p>
      <text:p text:style-name="Text_20_body">33) <text:a xlink:type="simple" xlink:href="consultantplus://offline/ref=AE4A059D1FBF6C66CF454F32E2F152E3AC83EA7E86B07807AA21E3234FBC4CEA191727A46BEC9220D1261BEAEAE99482A0F45E758C004913OFB5M" office:name=""><text:span text:style-name="Definition">пункт 24</text:span></text:a> изложить в следующей редакции:</text:p>
      <text:p text:style-name="Text_20_body">"24. Правительство Российской Федерации разрабатывает и утверждает план мероприятий по реализации настоящей Стратегии.";</text:p>
      <text:p text:style-name="Text_20_body">34) <text:a xlink:type="simple" xlink:href="consultantplus://offline/ref=AE4A059D1FBF6C66CF454F32E2F152E3AC83EA7E86B07807AA21E3234FBC4CEA191727A46BEC9220D0261BEAEAE99482A0F45E758C004913OFB5M" office:name=""><text:span text:style-name="Definition">пункт 25</text:span></text:a> изложить в следующей редакции:</text:p>
      <text:p text:style-name="Text_20_body">"25. Реализацию настоящей Стратегии осуществляют Правительство Российской Федерации, федеральные органы исполнительной власти, органы государственной власти субъектов Российской Федерации и органы местного самоуправления в соответствии с их компетенцией.";</text:p>
      <text:p text:style-name="Text_20_body">35) <text:a xlink:type="simple" xlink:href="consultantplus://offline/ref=AE4A059D1FBF6C66CF454F32E2F152E3AC83EA7E86B07807AA21E3234FBC4CEA191727A46BEC9021D1261BEAEAE99482A0F45E758C004913OFB5M" office:name=""><text:span text:style-name="Definition">дополнить</text:span></text:a> пунктом 25.1 следующего содержания:</text:p>
      <text:p text:style-name="Text_20_body">"25.1. В целях координации деятельности государственных органов и органов местного самоуправления, общественных объединений, научных и других организаций в сфере реализации государственной национальной политики Российской Федерации создана Межведомственная рабочая группа по вопросам межнациональных отношений.";</text:p>
      <text:p text:style-name="Text_20_body">36) <text:a xlink:type="simple" xlink:href="consultantplus://offline/ref=AE4A059D1FBF6C66CF454F32E2F152E3AC83EA7E86B07807AA21E3234FBC4CEA191727A46BEC9021D1261BEAEAE99482A0F45E758C004913OFB5M" office:name=""><text:span text:style-name="Definition">дополнить</text:span></text:a> пунктом 25.2 следующего содержания:</text:p>
      <text:p text:style-name="Text_20_body">"25.2. Эффективность реализации государственной национальной политики Российской Федерации обеспечивается согласованной деятельностью государственных органов и органов местного самоуправления, институтов гражданского общества, осуществлением комплекса политических, правовых, организационных, социально-экономических, информационных и иных мер, разработанных в соответствии с настоящей Стратегией.";</text:p>
      <text:p text:style-name="Text_20_body">37) <text:a xlink:type="simple" xlink:href="consultantplus://offline/ref=AE4A059D1FBF6C66CF454F32E2F152E3AC83EA7E86B07807AA21E3234FBC4CEA191727A46BEC9221D9261BEAEAE99482A0F45E758C004913OFB5M" office:name=""><text:span text:style-name="Definition">пункт 26</text:span></text:a> признать утратившим силу;</text:p>
      <text:p text:style-name="Text_20_body">38) <text:a xlink:type="simple" xlink:href="consultantplus://offline/ref=AE4A059D1FBF6C66CF454F32E2F152E3AC83EA7E86B07807AA21E3234FBC4CEA191727A46BEC9221D8261BEAEAE99482A0F45E758C004913OFB5M" office:name=""><text:span text:style-name="Definition">пункт 27</text:span></text:a> изложить в следующей редакции:</text:p>
      <text:p text:style-name="Text_20_body">"27. В целях совершенствования государственной национальной политики Российской Федерации создан Совет при Президенте Российской Федерации по межнациональным отношениям, который рассматривает концептуальные основы, цели и задачи государственной национальной политики Российской Федерации, обсуждает практику ее реализации и подготавливает предложения Президенту Российской Федерации по определению основных направлений государственной национальной политики Российской Федерации.";</text:p>
      <text:p text:style-name="Text_20_body">39) <text:a xlink:type="simple" xlink:href="consultantplus://offline/ref=AE4A059D1FBF6C66CF454F32E2F152E3AC83EA7E86B07807AA21E3234FBC4CEA191727A46BEC9221DB261BEAEAE99482A0F45E758C004913OFB5M" office:name=""><text:span text:style-name="Definition">пункт 28</text:span></text:a> изложить в следующей редакции:</text:p>
      <text:p text:style-name="Text_20_body">"28. По решению Президента Российской Федерации вопросы реализации государственной национальной политики Российской Федерации могут рассматриваться на заседаниях и совещаниях Совета Безопасности Российской Федерации, Государственного совета Российской Федерации с участием представителей Общественной палаты Российской Федерации, совещательных и консультативных органов при Президенте Российской Федерации.";</text:p>
      <text:p text:style-name="Text_20_body">40) <text:a xlink:type="simple" xlink:href="consultantplus://offline/ref=AE4A059D1FBF6C66CF454F32E2F152E3AC83EA7E86B07807AA21E3234FBC4CEA191727A46BEC9221DD261BEAEAE99482A0F45E758C004913OFB5M" office:name=""><text:span text:style-name="Definition">пункт 30</text:span></text:a> изложить в следующей редакции:</text:p>
      <text:p text:style-name="Text_20_body">"30. Информационная и аналитическая поддержка реализации настоящей Стратегии в субъектах Российской Федерации и муниципальных образованиях осуществляется посредством привлечения информационных ресурсов заинтересованных государственных органов и органов местного самоуправления, государственных научных и образовательных организаций, региональных средств массовой информации и некоммерческих организаций этнокультурной направленности.";</text:p>
      <text:p text:style-name="Text_20_body">41) <text:a xlink:type="simple" xlink:href="consultantplus://offline/ref=AE4A059D1FBF6C66CF454F32E2F152E3AC83EA7E86B07807AA21E3234FBC4CEA191727A46BEC9221D1261BEAEAE99482A0F45E758C004913OFB5M" office:name=""><text:span text:style-name="Definition">пункт 32</text:span></text:a> изложить в следующей редакции:</text:p>
      <text:p text:style-name="Text_20_body">"32. Корректировка настоящей Стратегии осуществляется с учетом необходимости решения задач, возникающих при реализации государственной национальной политики Российской Федерации, состояния и перспектив социально-экономического и культурного развития Российской Федерации, тенденций развития международных отношений, а также в соответствии с результатами оценки реализации настоящей Стратегии и мониторинга состояния межнациональных (межэтнических) отношений в субъектах Российской Федерации и муниципальных образованиях.";</text:p>
      <text:p text:style-name="Text_20_body">42) <text:a xlink:type="simple" xlink:href="consultantplus://offline/ref=AE4A059D1FBF6C66CF454F32E2F152E3AC83EA7E86B07807AA21E3234FBC4CEA191727A46BEC9221D0261BEAEAE99482A0F45E758C004913OFB5M" office:name=""><text:span text:style-name="Definition">пункт 33</text:span></text:a> признать утратившим силу;</text:p>
      <text:p text:style-name="Text_20_body">43) <text:a xlink:type="simple" xlink:href="consultantplus://offline/ref=AE4A059D1FBF6C66CF454F32E2F152E3AC83EA7E86B07807AA21E3234FBC4CEA191727A46BEC9021D1261BEAEAE99482A0F45E758C004913OFB5M" office:name=""><text:span text:style-name="Definition">дополнить</text:span></text:a> разделом V следующего содержания:</text:p>
      <text:p text:style-name="Text_20_body">"V. Целевые показатели реализации настоящей Стратегии</text:p>
      <text:p text:style-name="Text_20_body">34. Целевыми показателями реализации настоящей Стратегии являются:</text:p>
      <text:p text:style-name="Text_20_body">а) уровень общероссийской гражданской идентичности (в процентах);</text:p>
      <text:p text:style-name="Text_20_body">б) доля граждан, положительно оценивающих состояние межнациональных (межэтнических) отношений (в процентах);</text:p>
      <text:p text:style-name="Text_20_body">в) доля граждан, отмечающих отсутствие в отношении себя дискриминации по признаку национальной, языковой или религиозной принадлежности (в процентах);</text:p>
      <text:p text:style-name="Text_20_body">г) доля граждан, не испытывающих негативного отношения к иностранным гражданам (в процентах);</text:p>
      <text:p text:style-name="Text_20_body">д) количество межэтнических и межрелигиозных противоречий.</text:p>
      <text:p text:style-name="Text_20_body">35. Перечень целевых показателей реализации настоящей Стратегии может уточняться по результатам мониторинга ее реализации.";</text:p>
      <text:p text:style-name="Text_20_body">44) <text:a xlink:type="simple" xlink:href="consultantplus://offline/ref=AE4A059D1FBF6C66CF454F32E2F152E3AC83EA7E86B07807AA21E3234FBC4CEA191727A46BEC9021D1261BEAEAE99482A0F45E758C004913OFB5M" office:name=""><text:span text:style-name="Definition">дополнить</text:span></text:a> разделом VI следующего содержания:</text:p>
      <text:p text:style-name="Text_20_body">"VI. Ожидаемые результаты реализации настоящей Стратегии</text:p>
      <text:p text:style-name="Text_20_body">36. Ожидаемые результаты реализации настоящей Стратегии:</text:p>
      <text:p text:style-name="Text_20_body">а) укрепление единства многонационального народа Российской Федерации (российской нации) и общероссийской гражданской идентичности, формирование единого культурного пространства страны;</text:p>
      <text:p text:style-name="Text_20_body">б) предотвращение, мирное разрешение конфликтных ситуаций в сфере межнациональных (межэтнических) и межрелигиозных отношений;</text:p>
      <text:p text:style-name="Text_20_body">в) укрепление статуса русского языка как государственного языка Российской Федерации, языка межнационального общения и одного из официальных языков международных организаций;</text:p>
      <text:p text:style-name="Text_20_body">г) обеспечение условий для сохранения, изучения и развития языков народов Российской Федерации;</text:p>
      <text:p text:style-name="Text_20_body">д) обеспечение поддержки коренных малочисленных народов Российской Федерации, включая создание необходимых условий для сохранения и защиты их исконной среды обитания и традиционного образа жизни;</text:p>
      <text:p text:style-name="Text_20_body">е) создание условий для социальной и культурной адаптации иностранных граждан в Российской Федерации и их интеграции в российское общество;</text:p>
      <text:p text:style-name="Text_20_body">ж) повышение эффективности межрегионального и международного сотрудничества в сфере реализации государственной национальной политики Российской Федерации.</text:p>
      <text:p text:style-name="Text_20_body">37. Реализация настоящей Стратегии должна способствовать укреплению межнациональных (межэтнических) отношений, всестороннему развитию и процветанию народов Российской Федерации, сокращению случаев проявления ксенофобии и радикализма в обществе, развитию духовного и гражданского единства многонационального народа Российской Федерации (российской нации), повышению международного авторитета Российской Федерации как государства, гарантирующего равенство прав и свобод человека и гражданина независимо от расы, национальности, языка, происхождения, имущественного и должностного положения, места жительства, отношения к религии, убеждений, принадлежности к общественным объединениям, а также других обстоятельств.".</text:p>
      <text:p text:style-name="Text_20_body">2. Настоящий Указ вступает в силу со дня его подписания.</text:p>
      <text:p text:style-name="Text_20_body">Президент</text:p>
      <text:p text:style-name="Text_20_body">Российской Федерации</text:p>
      <text:p text:style-name="Text_20_body">В.ПУТИН</text:p>
      <text:p text:style-name="Text_20_body">Москва, Кремль</text:p>
      <text:p text:style-name="Text_20_body">6 декабря 2018 года</text:p>
      <text:p text:style-name="Text_20_body">N 703</text:p>
      <text:p text:style-name="Text_20_body"><text:line-break/></text:p>
      <text:p text:style-name="Text_20_body">Адрес страницы: <text:a xlink:type="simple" xlink:href="http://orehovo-borisovo-juzhnoe.mos.ru/social-sphere/protivodeystvie-idiologii-terrorizma/meropriyatiya-po-realizatsii-natsionalnoy-politiki/detail/11826648.html" office:name=""><text:span text:style-name="Definition">http://orehovo-borisovo-juzhnoe.mos.ru/social-sphere/protivodeystvie-idiologii-terrorizma/meropriyatiya-po-realizatsii-natsionalnoy-politiki/detail/11826648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4T07:49:05Z</meta:creation-date>
    <dc:date>2023-09-14T07:49:05Z</dc:date>
  </office:meta>
</office:document-meta>
</file>