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день-борьбы-с-наркоманией"/>Международный день борьбы с наркоманией<text:bookmark-end text:name="международный-день-борьбы-с-наркоманией"/></text:h>
      <text:p text:style-name="First_20_paragraph">26.06.2025</text:p>
      <text:p text:style-name="Text_20_body"><text:line-break/></text:p>
      <text:p text:style-name="Text_20_body">Адрес страницы: <text:a xlink:type="simple" xlink:href="http://orehovo-borisovo-juzhnoe.mos.ru/safety-and-security/profilaktika-narkomanii/detail/13063997.html" office:name=""><text:span text:style-name="Definition">http://orehovo-borisovo-juzhnoe.mos.ru/safety-and-security/profilaktika-narkomanii/detail/13063997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7T02:19:58Z</meta:creation-date>
    <dc:date>2025-06-27T02:19:58Z</dc:date>
  </office:meta>
</office:document-meta>
</file>