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запуске-единой-антинаркотической-коммуникационной-кампании"/>О запуске единой антинаркотической коммуникационной кампании<text:bookmark-end text:name="о-запуске-единой-антинаркотической-коммуникационной-кампании"/></text:h>
      <text:p text:style-name="First_20_paragraph">07.04.2025</text:p>
      <text:p text:style-name="Text_20_body">Информируем, что во исполнение решения Государственного антинаркотического комитета от 5 июля 2023 г. (протокол № 52) с 1 марта 2025 г. в информационно-телекоммуникационной сети «Интернет» (далее - сеть Интернет) запущена единая антинаркотическая коммуникационная кампания (далее - Кампания), направленная на продвижение контента, популяризирующего ценности здорового образа жизни и формирующего в обществе осознанное негативное отношение к незаконному потреблению наркотиков.</text:p>
      <text:p text:style-name="Text_20_body">В период с марта по апрель 2025 г. на ресурсах «Яндекс», «ВКонтакте» и иных сайтах российского сегмента сети Интернет обеспечивается размещение статических и анимированных баннеров, ведущих интернет-пользователей на посадочную страницу (лендинг) Кампании по адресу <text:a xlink:type="simple" xlink:href="https://навыки.будьвдвижении.рф/nodrugs" office:name=""><text:span text:style-name="Definition">https://навыки.будьвдвижении.рф/nodrugs</text:span></text:a>.</text:p>
      <text:p text:style-name="Text_20_body">Указанная страница содержит наглядные графические материалы, разработанные межведомственной рабочей группой ГАК по вопросам профилактики незаконного потребления наркотических средств и психотропных веществ с использованием ресурсных возможностей Общероссийского общественно-государственного движения детей и молодежи «Движение первых» и согласованные с Министерством просвещения и Министерством здравоохранения Российской Федерации.</text:p>
      <text:p text:style-name="Text_20_body"><text:line-break/></text:p>
      <text:p text:style-name="Text_20_body">Адрес страницы: <text:a xlink:type="simple" xlink:href="http://orehovo-borisovo-juzhnoe.mos.ru/safety-and-security/profilaktika-narkomanii/detail/12901179.html" office:name=""><text:span text:style-name="Definition">http://orehovo-borisovo-juzhnoe.mos.ru/safety-and-security/profilaktika-narkomanii/detail/12901179.html</text:span></text:a></text:p>
      <text:p text:style-name="Text_20_body"><text:a xlink:type="simple" xlink:href="http://orehovo-borisovo-juzhnoe.mos.ru" office:name=""><text:span text:style-name="Definition">Управа района Орехово-Борис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09T23:57:08Z</meta:creation-date>
    <dc:date>2025-04-09T23:57:08Z</dc:date>
  </office:meta>
</office:document-meta>
</file>