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четвертом-квартале-2024-года-проведено-очередное-заседание-антинаркотической-комиссии-в-районе-орехово-борисово-южное-города-москвы"/>В четвертом квартале 2024 года проведено очередное заседание Антинаркотической комиссии в районе Орехово-Борисово Южное города Москвы<text:bookmark-end text:name="в-четвертом-квартале-2024-года-проведено-очередное-заседание-антинаркотической-комиссии-в-районе-орехово-борисово-южное-города-москвы"/></text:h>
      <text:p text:style-name="First_20_paragraph">11.02.2025</text:p>
      <text:p text:style-name="Text_20_body"><text:span text:style-name="T1">Перечень вопросов, рассмотренных на заседании АНК в районе Орехово-Борисово Южное города Москвы в четвертом квартале 2024 года, форматов, а также лиц, председательствующих и заслушанных на заседаниях.</text:span></text:p>
      <text:p text:style-name="Text_20_body"><text:span text:style-name="T1">Заседание АНК № 4</text:span></text:p>
      <text:p text:style-name="Text_20_body">в районе Орехово-Борисово Южное города Москвы</text:p>
      <text:p text:style-name="Text_20_body"><text:span text:style-name="T1">27 декабря 2024 года</text:span></text:p>
      <text:p text:style-name="Text_20_body"><text:span text:style-name="T1">ПРЕДСЕДАТЕЛЬСТВОВАЛ: Глава управы района Орехово-Борисово Южное города Москвы, Председатель Антинаркотической комиссии в районе Орехово-Борисово Южное города Москвы</text:span></text:p>
      <text:p text:style-name="Text_20_body"><text:span text:style-name="T1">В.Д. Козельская</text:span></text:p>
      <text:p text:style-name="Text_20_body"><text:span text:style-name="T1">Вопрос № 1. О выполнении ранее принятых решений АНК в районе Орехово-Борисово Южное города Москвы.</text:span></text:p>
      <text:p text:style-name="Text_20_body">По данному вопросу заслушан доклад секретаря АНК в районе Орехово-Борисово Южное города Москвы.</text:p>
      <text:p text:style-name="Text_20_body">По результату доклада принято решение продолжить контроль в 2025 году за сроками выполнения поручений, данными в течение 2024 года и заслушать результаты исполнения данных поручений на очередном заседании.</text:p>
      <text:p text:style-name="Text_20_body"><text:span text:style-name="T1">Вопрос № 2. О повышении эффективности мер, принимаемых для выявления и пресечения деятельности наркопритонов на территории района Орехово-Борисово Южное города Москвы, привлечение к этой работе граждан и общественных формирований, в том числе в жилищном секторе.</text:span></text:p>
      <text:p text:style-name="Text_20_body">По данному вопросу заслушаны доклады представителей ОМВД России по району Орехово-Борисово Южное г. Москвы и Совета ОПОП района Орехово-Борисово Южное г. Москвы о результатах работы ОМВД России по району Орехово-Борисово Южное г. Москвы, в т.ч. результаты проведения оперативно-розыскных мероприятий; о результатах работы Совета ОПОП района Орехово-Борисово Южное города Москвы в сфере незаконного оборота наркотиков за 11 месяцев 2024 года.</text:p>
      <text:p text:style-name="Text_20_body">По результату докладов принято решение усилить взаимодействие ОМВД России по району Орехово-Борисово Южное г. Москвы и Совета ОПОП ЮАО г. Москвы по проведению совместных комплексных профилактических мероприятий «Притон», направленных на предупреждение, выявление и пресечение фактов незаконного оборота и сбыта наркотических средств и психотропных веществ. ОМВД дано поручение совместно с советом ОПОП районов продолжить проверку мест концентрации граждан, в том числе несовершеннолетних лиц, на предмет выявления фактов распространения и употребления наркотических средств и психотропных веществ, а также продолжить разъяснительную работу с привлечением граждан и общественных формирований, в т.ч. в жилищном секторе по вопросу своевременного информирования правоохранительных органов, о правонарушениях, связанных с незаконным распространением и потреблением наркотических средств и психотропных веществ, в том числе с организацией и содержанием наркопритонов, а также продолжить осуществление, во взаимодействии с УВД по ЮАО ГУ МВД России по городу Москве и Центром профилактики зависимого поведения (филиала) ГБУЗ «МНПЦ наркологии ДЗМ», контроль за изменениями наркоситуации в районе, прежде всего связанными с ростом числа противоправных деяний в сфере незаконного оборота наркотиков, количества умерших и отравившихся в результате потребления наркотических средств и психотропных веществ граждан, в целях выработки и реализации соответствующих оперативных мер реагирования.</text:p>
      <text:p text:style-name="Text_20_body"><text:span text:style-name="T1">Вопрос № 3</text:span>. <text:span text:style-name="T1">Об итогах работы Антинаркотической комиссии в районе Орехово-Борисово Южное города Москвы в 2024 году.</text:span></text:p>
      <text:p text:style-name="Text_20_body">По данному вопросу заслушан доклад заместителя председателя АНК в районе Орехово-Борисово Южное г. Москвы.</text:p>
      <text:p text:style-name="Text_20_body">Деятельность Антинаркотической комиссии в районе Орехово-Борисово Южное в 2024 году признана удовлетворительной.</text:p>
      <text:p text:style-name="Text_20_body"><text:span text:style-name="T1">Вопрос № 4. Об утверждении плана работы Антинаркотической комиссии в районе Орехово-Борисово Южное города Москвы на 2025 год.</text:span></text:p>
      <text:p text:style-name="Text_20_body">По данному вопросу заслушан доклад секретаря АНК в районе Орехово-Борисово Южное г. Москвы.</text:p>
      <text:p text:style-name="Text_20_body">В результате рассмотрения вопроса решено утвердить план работы Антинаркотической комиссии в Антинаркотической комиссии в районе Орехово-Борисово Южное города Москвы на 2025 год.</text:p>
      <text:p text:style-name="Text_20_body"><text:line-break/></text:p>
      <text:p text:style-name="Text_20_body">Адрес страницы: <text:a xlink:type="simple" xlink:href="http://orehovo-borisovo-juzhnoe.mos.ru/safety-and-security/profilaktika-narkomanii/detail/12801771.html" office:name=""><text:span text:style-name="Definition">http://orehovo-borisovo-juzhnoe.mos.ru/safety-and-security/profilaktika-narkomanii/detail/12801771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5:05:28Z</meta:creation-date>
    <dc:date>2025-02-12T05:05:28Z</dc:date>
  </office:meta>
</office:document-meta>
</file>