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ретьем-квартале-2024-года-проведено-очередное-заседание-антинаркотической-комиссии-в-районе-орехово-борисово-южное-города-москвы"/>В третьем квартале 2024 года проведено очередное заседание Антинаркотической комиссии в районе Орехово-Борисово Южное города Москвы<text:bookmark-end text:name="в-третьем-квартале-2024-года-проведено-очередное-заседание-антинаркотической-комиссии-в-районе-орехово-борисово-южное-города-москвы"/></text:h>
      <text:p text:style-name="First_20_paragraph">11.02.2025</text:p>
      <text:p text:style-name="Text_20_body"><text:span text:style-name="T1">Перечень вопросов, рассмотренных на заседании АНК в районе Орехово-Борисово Южное города Москвы в третьем квартале 2024 года, форматов, а также лиц, председательствующих и заслушанных на заседаниях.</text:span></text:p>
      <text:p text:style-name="Text_20_body"><text:span text:style-name="T1">Заседание АНК № 3</text:span></text:p>
      <text:p text:style-name="Text_20_body">в районе Орехово-Борисово Южное города Москвы</text:p>
      <text:p text:style-name="Text_20_body"><text:span text:style-name="T1">27 сентября 2024 года</text:span></text:p>
      <text:p text:style-name="Text_20_body"><text:span text:style-name="T1">ПРЕДСЕДАТЕЛЬСТВОВАЛ: Глава управы района Орехово-Борисово Южное города Москвы, Председатель Антинаркотической комиссии в районе Орехово-Борисово Южное города Москвы</text:span></text:p>
      <text:p text:style-name="Text_20_body"><text:span text:style-name="T1">В.Д. Козельская</text:span></text:p>
      <text:p text:style-name="Text_20_body"><text:span text:style-name="T1">Вопрос № 1. О выполнении ранее принятых решений АНК в районе Орехово-Борисово Южное города Москвы.</text:span></text:p>
      <text:p text:style-name="Text_20_body">По данному вопросу заслушан доклад секретаря АНК в районе Орехово-Борисово Южное города Москвы.</text:p>
      <text:p text:style-name="Text_20_body">По результату доклада принято решение продолжить контроль в 2025 году за сроками выполнения поручений, данными в течение 2024 года и заслушать результаты исполнения данных поручений на очередном заседании.</text:p>
      <text:p text:style-name="Text_20_body"><text:span text:style-name="T1">Вопрос № 2. О ходе выполнения мероприятий по реализации Стратегии государственной антинаркотической политики Российской Федерации на период до 2030 года на территории ЮАО г. Москвы. Участие средств массовой информации в мероприятиях по профилактике наркомании, пропаганде здорового образа жизни.</text:span></text:p>
      <text:p text:style-name="Text_20_body">По данному вопросу по представленным докладам субъектов по выполнению Стратегии государственной антинаркотической политики Российской Федерации на период до 2030 года на территории района Орехово-Борисово Южное г. Москвы: ОМВД России по району Орехово-Борисово Южное г. Москвы, Совета ОПОП района Орехово-Борисово Южное г. Москвы, заместителя главы управы района Орехово-Борисово Южное по взаимодействию с населением.</text:p>
      <text:p text:style-name="Text_20_body">В ходе рассмотрения вопроса проанализирована достаточность принятых мер по обеспечению выполнения мероприятий по реализации Стратегии государственной антинаркотической политики Российской Федерации на период до 2030 года на территории района Орехово-Борисово Южное г. Москвы в 2024 году.</text:p>
      <text:p text:style-name="Text_20_body">По результатам рассмотрения вопроса выработан комплекс дополнительных мероприятий: по совершенствованию антинаркотической деятельности и государственного контроля за оборотом наркотиков; по профилактике и раннему выявлению незаконного потребления наркотиков, с целью привлечения внимания граждан к проблемам наркомании и наркопреступности, повышение доверия к правоохранительным органам, осуществляющих борьбу с незаконным оборотом наркотиков, формирование у подростков и молодежи антинаркотического мировоззрения; по сокращению числа лиц, у которых диагностированы наркомания или пагубное (с негативными последствиями) потребление наркотиков; по сокращению количества преступлений и правонарушений, связанных с незаконным оборотом наркотиков; по совершенствованию алгоритмов действий и продолжение мероприятий по размещению на сайтах префектуры и управ районов, в печатных и интернет газетах префектуры и управ районов материалов по антинаркотической пропаганде, направленной на повышение уровня осведомленности граждан, с целью формирования у подрастающего поколения устойчивого негативного отношения немедицинского потребления наркотических средств и последствиях такого потребления, с указанием телефонов доверия для детей, оказавшихся в трудной жизненной ситуации и телефонов московской психологической помощи населения.</text:p>
      <text:p text:style-name="Text_20_body"><text:span text:style-name="T1">Вопрос № 3</text:span>. <text:span text:style-name="T1">О совершенствовании наркологической помощи населению района Орехово-Борисово Южное г. Москвы и организации работы по социальной реабилитации и адаптации лиц, прошедших лечение от наркомании.</text:span></text:p>
      <text:p text:style-name="Text_20_body">По данному вопросу заслушан доклад заместителя председателя АНК в районе Орехово-Борисово Южное г. Москвы.</text:p>
      <text:p text:style-name="Text_20_body">В ходе рассмотрения вопроса особое внимание уделялось организации работы по своевременному выявлению и сопровождению социально неблагополучных семей с наркологическими проблемами у родителей (законных представителей), состоящих на учете в комиссиях по делам несовершеннолетних и защите их прав, имеющих на своем иждивении несовершеннолетних детей, а также реализации проактивного подхода специалистов-наркологов в части проведения мотивационной работы с такими родителями на предмет побуждения их к лечению и медицинской реабилитации.</text:p>
      <text:p text:style-name="Text_20_body">По результатам рассмотрения вопроса решено продолжить мероприятия по совершенствованию наркологической помощи населению в районе Орехово-Борисово Южное г. Москвы и организации работы по социальной реабилитации и адаптации лиц, прошедших лечение от наркомании.</text:p>
      <text:p text:style-name="Text_20_body"><text:line-break/></text:p>
      <text:p text:style-name="Text_20_body">Адрес страницы: <text:a xlink:type="simple" xlink:href="http://orehovo-borisovo-juzhnoe.mos.ru/safety-and-security/profilaktika-narkomanii/detail/12801767.html" office:name=""><text:span text:style-name="Definition">http://orehovo-borisovo-juzhnoe.mos.ru/safety-and-security/profilaktika-narkomanii/detail/12801767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05:24:30Z</meta:creation-date>
    <dc:date>2025-02-12T05:24:30Z</dc:date>
  </office:meta>
</office:document-meta>
</file>