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втором-квартале-2024-года-проведено-очередное-заседание-антинаркотической-комиссии-в-районе-орехово-борисово-южное-города-москвы"/>Во втором квартале 2024 года проведено очередное заседание Антинаркотической комиссии в районе Орехово-Борисово Южное города Москвы<text:bookmark-end text:name="во-втором-квартале-2024-года-проведено-очередное-заседание-антинаркотической-комиссии-в-районе-орехово-борисово-южное-города-москвы"/></text:h>
      <text:p text:style-name="First_20_paragraph">11.02.2025</text:p>
      <text:p text:style-name="Text_20_body"><text:span text:style-name="T1">Перечень вопросов, рассмотренных на заседании АНК в районе Орехово-Борисово Южное города Москвы во втором квартале 2024 года, форматов, а также лиц, председательствующих и заслушанных на заседаниях.</text:span></text:p>
      <text:p text:style-name="Text_20_body"><text:span text:style-name="T1">Заседание АНК № 2</text:span></text:p>
      <text:p text:style-name="Text_20_body">в районе Орехово-Борисово Южное города Москвы</text:p>
      <text:p text:style-name="Text_20_body"><text:span text:style-name="T1">27 июня 2024 года</text:span></text:p>
      <text:p text:style-name="Text_20_body"><text:span text:style-name="T1">ПРЕДСЕДАТЕЛЬСТВОВАЛ: Глава управы района Орехово-Борисово Южное города Москвы, Председатель Антинаркотической комиссии в районе Орехово-Борисово Южное города Москвы</text:span></text:p>
      <text:p text:style-name="Text_20_body"><text:span text:style-name="T1">В.Д. Козельская</text:span></text:p>
      <text:p text:style-name="Text_20_body"><text:span text:style-name="T1">Вопрос № 1. О выполнении ранее принятых решений АНК в районе Орехово-Борисово Южное города Москвы.</text:span></text:p>
      <text:p text:style-name="Text_20_body">По данному вопросу заслушан доклад секретаря АНК в районе Орехово-Борисово Южное города Москвы.</text:p>
      <text:p text:style-name="Text_20_body">По результату доклада принято решение продолжить контроль в 2025 году за сроками выполнения поручений, данными в течение 2024 года и заслушать результаты исполнения данных поручений на очередном заседании.</text:p>
      <text:p text:style-name="Text_20_body"><text:span text:style-name="T1">Вопрос № 2. О повышении эффективности деятельности, направленной на своевременное выявление наркопотребителей, в том числе среди несовершеннолетних лиц, с учетом регистрируемого в ЮАО городе Москве числа отравлений и летальных исходов от потребления наркотиков.</text:span></text:p>
      <text:p text:style-name="Text_20_body">По данному вопросу заслушаны доклады представителей: ОМВД России по району Орехово-Борисово Южное г. Москвы, Совета ОПОП района Орехово-Борисово Южное г. Москвы.</text:p>
      <text:p text:style-name="Text_20_body">В ходе рассмотрения вопроса проанализированы доклады об основной работе усиления по линии межведомственного взаимодействия в сфере профилактики направленные на совершенствование профилактической деятельности среди всех групп лиц, принятие профилактических мер, направленных на снижение уровня антиобщественных действий, пропаганду здорового образа жизни, формирование духовно-нравственной и патриотической составляющей мировоззрения, повышение уровня правовой грамотности и развитие правосознания граждан</text:p>
      <text:p text:style-name="Text_20_body">В результате рассмотрения вопроса решено продолжить проверку мест концентрации граждан, в том числе несовершеннолетних лиц, на предмет выявления фактов распространения и употребления наркотических средств и психотропных веществ. Вырабатывать во взаимодействии с ОПОП района Орехово-Борисово Южное г. Москвы и ДНД района Орехово-Борисово Южное г. Москвы совместные мероприятия по пресечению неправомерных действий граждан по распространению психотропных и наркотических веществ на территории района Орехово-Борисово Южное города Москвы.</text:p>
      <text:p text:style-name="Text_20_body"><text:span text:style-name="T1">Вопрос № 3. О результатах тестирования в 2023/2024 учебном году учащихся образовательных организаций ЮАО города Москвы на предмет немедицинского потребления наркотических средств и психотропных веществ, использование результатов тестирования профилактической работе среди обучающихся.</text:span></text:p>
      <text:p text:style-name="Text_20_body">По данному вопросу заслушаны доклады представителей: КДН и ЗП района Орехово-Борисово Южное г. Москвы ГБОУ района Орехово-Борисово Южное г. Москвы.</text:p>
      <text:p text:style-name="Text_20_body">В ходе рассмотрения вопроса рассмотрена необходимость продолжения профилактической и разъяснительной работы среди обучающихся и их родителей о важности и необходимости тестирования с целью продолжения <text:span text:style-name="T1">проведения</text:span> мероприятий по ранней диагностике незаконного потребления наркотических средств и психотропных веществ в образовательных организациях района, в отношении обучающихся 8-классов, 10-классов.</text:p>
      <text:p text:style-name="Text_20_body">В результате рассмотрения вопроса решено проанализировать проведенные первоочередные социально-психологические тестирования в образовательных учреждениях района, с учетом положительного опыта в районе по взаимодействию образовательных учреждений района с ГБУЗ «МНПЦ наркологии ДЗМ», в части проведения социально-психологического тестирования и медицинских осмотров.</text:p>
      <text:p text:style-name="Text_20_body"><text:span text:style-name="T1">Вопрос № 4. О результатах мониторинга информационного пространства сети Интернет на предмет выявления и пресечения преступлений в сфере незаконного оборота наркотиков.</text:span></text:p>
      <text:p text:style-name="Text_20_body">По данному вопросу заслушаны доклады представителей: ОМВД России по району Орехово-Борисово Южное г. Москвы, Кибердружины ЮАО г. Москвы.</text:p>
      <text:p text:style-name="Text_20_body">В ходе рассмотрения вопроса рассмотрена необходимость продолжения через средства массовой информации мероприятий по антинаркотической пропаганде, направленной на повышение уровня осведомленности граждан, в первую очередь несовершеннолетних и их родителей (законных представителей), о рисках, связанных с незаконным потреблением наркотиков, и последствиях такого потребления.</text:p>
      <text:p text:style-name="Text_20_body">В результате рассмотрения вопроса решено с целью выявления, пресечения и расследования наркопреступлений, совершаемых организованными группами с использованием информационно-телекоммуникационных технологий продолжить мониторинг сети Интернет, Интернет трафика, Интернет ресурсов.</text:p>
      <text:p text:style-name="Text_20_body"><text:line-break/></text:p>
      <text:p text:style-name="Text_20_body">Адрес страницы: <text:a xlink:type="simple" xlink:href="http://orehovo-borisovo-juzhnoe.mos.ru/safety-and-security/profilaktika-narkomanii/detail/12801760.html" office:name=""><text:span text:style-name="Definition">http://orehovo-borisovo-juzhnoe.mos.ru/safety-and-security/profilaktika-narkomanii/detail/1280176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5:23:28Z</meta:creation-date>
    <dc:date>2025-02-12T05:23:28Z</dc:date>
  </office:meta>
</office:document-meta>
</file>