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еры-профилактики-гриппа-орви-и-новой-короновирусной-инфекции-covid-19"/>Меры профилактики гриппа, ОРВИ и новой короновирусной инфекции (COVID-19)<text:bookmark-end text:name="меры-профилактики-гриппа-орви-и-новой-короновирусной-инфекции-covid-19"/></text:h>
      <text:p text:style-name="First_20_paragraph">17.01.2023</text:p>
      <text:p text:style-name="Text_20_body"><text:line-break/></text:p>
      <text:p text:style-name="Text_20_body">Адрес страницы: <text:a xlink:type="simple" xlink:href="http://orehovo-borisovo-juzhnoe.mos.ru/safety-and-security/gochs-i-pb-informiruet/detail/11350200.html" office:name=""><text:span text:style-name="Definition">http://orehovo-borisovo-juzhnoe.mos.ru/safety-and-security/gochs-i-pb-informiruet/detail/11350200.html</text:span></text:a></text:p>
      <text:p text:style-name="Text_20_body"><text:a xlink:type="simple" xlink:href="http://orehovo-borisovo-juzhnoe.mos.ru" office:name=""><text:span text:style-name="Definition">Управа района Орехово-Борис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6T20:29:21Z</meta:creation-date>
    <dc:date>2023-07-06T20:29:21Z</dc:date>
  </office:meta>
</office:document-meta>
</file>