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ческие-меры-по-предупреждению-переохлаждений-при-проведении-крещенский-купаний"/>Профилактические меры по предупреждению переохлаждений при проведении Крещенский купаний<text:bookmark-end text:name="профилактические-меры-по-предупреждению-переохлаждений-при-проведении-крещенский-купаний"/></text:h>
      <text:p text:style-name="First_20_paragraph">17.01.2023</text:p>
      <text:p text:style-name="Text_20_body"><text:line-break/></text:p>
      <text:p text:style-name="Text_20_body">Адрес страницы: <text:a xlink:type="simple" xlink:href="http://orehovo-borisovo-juzhnoe.mos.ru/safety-and-security/gochs-i-pb-informiruet/detail/11350107.html" office:name=""><text:span text:style-name="Definition">http://orehovo-borisovo-juzhnoe.mos.ru/safety-and-security/gochs-i-pb-informiruet/detail/11350107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28:59Z</meta:creation-date>
    <dc:date>2025-04-10T03:28:59Z</dc:date>
  </office:meta>
</office:document-meta>
</file>