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безопасности-на-зимнем-льду"/>Правила безопасности на зимнем льду<text:bookmark-end text:name="правила-безопасности-на-зимнем-льду"/></text:h>
      <text:p text:style-name="First_20_paragraph">15.11.2022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1224805.html" office:name=""><text:span text:style-name="Definition">http://orehovo-borisovo-juzhnoe.mos.ru/safety-and-security/gochs-i-pb-informiruet/detail/11224805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8:56Z</meta:creation-date>
    <dc:date>2025-04-10T03:28:56Z</dc:date>
  </office:meta>
</office:document-meta>
</file>