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ведения-в-общественном-транспорте"/>Памятка поведения в общественном транспорте<text:bookmark-end text:name="памятка-поведения-в-общественном-транспорте"/></text:h>
      <text:p text:style-name="First_20_paragraph">09.08.2022</text:p>
      <text:p text:style-name="Text_20_body"><text:line-break/></text:p>
      <text:p text:style-name="Text_20_body">Адрес страницы: <text:a xlink:type="simple" xlink:href="http://orehovo-borisovo-juzhnoe.mos.ru/safety-and-security/gochs-i-pb-informiruet/detail/10983261.html" office:name=""><text:span text:style-name="Definition">http://orehovo-borisovo-juzhnoe.mos.ru/safety-and-security/gochs-i-pb-informiruet/detail/10983261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9T04:33:57Z</meta:creation-date>
    <dc:date>2024-06-19T04:33:57Z</dc:date>
  </office:meta>
</office:document-meta>
</file>