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рассказал-о-благоустройстве-дмитровского-переулка-и-центра-моя-работа-на-шаболовке"/>Собянин рассказал о благоустройстве Дмитровского переулка и центра «Моя работа» на Шаболовке<text:bookmark-end text:name="собянин-рассказал-о-благоустройстве-дмитровского-переулка-и-центра-моя-работа-на-шаболовке"/></text:h>
      <text:p text:style-name="First_20_paragraph">24.05.2021</text:p>
      <text:p text:style-name="Text_20_body">Мэр Москвы Сергей Собянин в блоге на своем персональном сайте сообщил планах по благоустройству Дмитровского переулка и центра «Моя работа» на Шаболовке. Все работы планируют завершить до конца 2021 года.</text:p>
      <text:p text:style-name="Text_20_body">По <text:a xlink:type="simple" xlink:href="https://www.sobyanin.ru/blagoustroistvo-2021-dmitrovskii-pereulok-i-tsentr-moya-rabota-na-shabolovke" office:name=""><text:span text:style-name="Definition">словам</text:span></text:a> Сергея Собянина, в Дмитровском переулке расширят тротуары, проезжую часть оборудуют «карманами» для парковки и зарядными устройствами для электромобилей. Вместо подвесного освещения здесь установят восемь фонарей в исто­рическом стиле, воздушные кабельные линии уберут под землю. Мэр Москвы Сергей Собянин отметил, что основные работы на этом объекте планируют завершить в сентябре 2021 года.</text:p>
      <text:p text:style-name="Text_20_body">Добавим, что на другой территории, около флагманского центра «Моя работа» на Шаболовке, заменят асфальт, обустроят парковки, а пешеходную зону замостят гранитной плиткой. Недалеко от входа в здание установят летний павильон с навесом для проведения обучения и презентаций. Работы на этом участке Москвы завершат до конца 2021 года, отметили на <text:a xlink:type="simple" xlink:href="https://www.ugorizont.ru/2021/05/24/sobyanin-predstavil-dva-proekta-blagoustrojstva-v-istoricheskom-czentre-moskvy/" office:name=""><text:span text:style-name="Definition">сайте</text:span></text:a> газеты «Южные горизонты».</text:p>
      <text:p text:style-name="Text_20_body"><text:line-break/></text:p>
      <text:p text:style-name="Text_20_body">Адрес страницы: <text:a xlink:type="simple" xlink:href="http://orehovo-borisovo-juzhnoe.mos.ru/presscenter/news/detail/9972168.html" office:name=""><text:span text:style-name="Definition">http://orehovo-borisovo-juzhnoe.mos.ru/presscenter/news/detail/9972168.html</text:span></text:a></text:p>
      <text:p text:style-name="Text_20_body"><text:a xlink:type="simple" xlink:href="http://orehovo-borisovo-juzhnoe.mos.ru" office:name=""><text:span text:style-name="Definition">Управа района Орехово-Борис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2T16:06:09Z</meta:creation-date>
    <dc:date>2023-07-02T16:06:09Z</dc:date>
  </office:meta>
</office:document-meta>
</file>