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активный-гражданин-открыто-голосование-новый-сезон-в-природных-парках-столицы"/>На портале «Активный гражданин» открыто голосование «Новый сезон в природных парках столицы»<text:bookmark-end text:name="на-портале-активный-гражданин-открыто-голосование-новый-сезон-в-природных-парках-столицы"/></text:h>
      <text:p text:style-name="First_20_paragraph">09.02.2017</text:p>
      <text:p text:style-name="Text_20_body"><text:a xlink:type="simple" xlink:href="http://gazeta-orehovo-borisovo-juzhnoe.ru/wp-content/uploads/2017/02/DSCN7542.jpg" office:name=""><text:span text:style-name="Definition"/></text:a>Жители района Орехово-Борисово Южное могут принять участие в голосовании на портале «Активный гражданин» и выбрать природный парк, где будут проходить мероприятия экошкол.</text:p>
      <text:p text:style-name="Text_20_body">Как отмечается в сообщении голосования, в экошколах будут разрабатываться специальные программы, по которым юные и взрослые жители Москвы смогут узнать об обитателях парка и об экологии в целом.</text:p>
      <text:p text:style-name="Text_20_body">«Сейчас составляется план работы природных парков на весенне-летний сезон. Отдельные его мероприятия разработают с учетом мнения активных граждан», - говорится в сообщении.</text:p>
      <text:p text:style-name="Text_20_body">Добавим, что в перечне парков, за которые можно проголосовать, есть природно-исторический парк «Царицыно». Он находится в Южном округе.</text:p>
      <text:p text:style-name="Text_20_body"><text:line-break/></text:p>
      <text:p text:style-name="Text_20_body">Адрес страницы: <text:a xlink:type="simple" xlink:href="http://orehovo-borisovo-juzhnoe.mos.ru/presscenter/news/detail/4902851.html" office:name=""><text:span text:style-name="Definition">http://orehovo-borisovo-juzhnoe.mos.ru/presscenter/news/detail/490285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2:42Z</meta:creation-date>
    <dc:date>2025-04-09T23:42:42Z</dc:date>
  </office:meta>
</office:document-meta>
</file>