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более-580-объектов-для-благоустройства-определит-голосование-на-портале-активный-гражданин"/>Собянин: Более 580 объектов для благоустройства определит голосование на портале «Активный гражданин»<text:bookmark-end text:name="собянин-более-580-объектов-для-благоустройства-определит-голосование-на-портале-активный-гражданин"/></text:h>
      <text:p text:style-name="First_20_paragraph">25.01.2017</text:p>
      <text:p text:style-name="Text_20_body"><text:a xlink:type="simple" xlink:href="http://gazeta-orehovo-borisovo-juzhnoe.ru/wp-content/uploads/2017/01/%D0%A1%D0%9E%D0%91%D0%901.jpg" office:name=""><text:span text:style-name="Definition"/></text:a></text:p>
      <text:p text:style-name="Text_20_body">Мэр Москвы Сергей Собянина сообщил о том, что на портале <text:a xlink:type="simple" xlink:href="https://vk.com/citizenmoscow" office:name=""><text:span text:style-name="Definition">«Активный гражданин»</text:span></text:a> состоится голосование на выбор объектов для благоустройства. Эту информацию он разместил в своем официальном <text:a xlink:type="simple" xlink:href="https://twitter.com/MosSobyanin/status/824158378813456384" office:name=""><text:span text:style-name="Definition">аккаунте в «Twitter»</text:span></text:a> и на <text:a xlink:type="simple" xlink:href="https://vk.com/mossobyanin?w=wall265870743_87744" office:name=""><text:span text:style-name="Definition">странице в социальной сети «ВКонтакте».</text:span></text:a></text:p>
      <text:p text:style-name="Text_20_body">По словам мэра Москвы Сергея Собянина 2017 год будет посвящен благоустройству городских территорий и объектов.</text:p>
      <text:p text:style-name="Text_20_body">Мэра Москвы Сергей Собянин отметил, что более 580 объектов будет выбрано жителями столицы для дальнейшего развития и усовершенствования.</text:p>
      <text:p text:style-name="Text_20_body">Отметим, что голосования на портале <text:a xlink:type="simple" xlink:href="https://vk.com/citizenmoscow" office:name=""><text:span text:style-name="Definition">«Активный гражданин»</text:span></text:a> открываются 25 января.</text:p>
      <text:p text:style-name="Text_20_body">Выбрать территорию для благоустройств смогут жители 124 районов столицы. По словам Сергея Собянина, анкеты для голосования стали более детальными, в том числе жители смогут указать, что именно они хотят видеть н модернизированном объекте.</text:p>
      <text:p text:style-name="Text_20_body">Также можно будет определиться с проектной моделью, то есть голосующие увидят варианты благоустройства и решат, какой из них лучше. Появится возможность отмечать элементы, которые необходимо установить во дворах. Например, для детской площадки «активные граждане» смогут выбрать до пяти архитектурных форм из девяти предложенных. Среди них — качели, горка, песочный дворик, карусель и другие.</text:p>
      <text:p text:style-name="Text_20_body">В 2017 году по решению «активных граждан» благоустроят более 580 объектов. Голосования пройдут в 124 районах столицы и стартуют уже сегодня, 25 января, открываться они будут частями в течение двух недель.<text:line-break/>Участники проекта «Активный гражданин» получат новые опции. Они смогут ознакомиться с расположением возможных площадок на карте, а затем из нескольких предложенных адресов отметить тот, где, по их мнению, надо создать, например, спортивную площадку.<text:line-break/>Также можно будет определиться с проектной моделью, то есть голосующие увидят варианты благоустройства и решат, какой из них лучше. Появится возможность отмечать элементы, которые необходимо установить во дворах. Например, для детской площадки «активные граждане» смогут выбрать до пяти архитектурных форм из девяти предложенных. Среди них — качели, горка, песочный дворик, карусель и другие.<text:line-break/>В 2017 активно продолжим благоустраивать город. Вы, как и прежде, решаете на портале Активный Гражданин, где и какую площадку благоустроить, какое оснащение установить. Только теперь ваши ответы на #АГ станут еще более детальными. Всего с помощью #АктивныйГражданин в этом году планируем благоустроить более 580 объектов.<text:line-break/>В 2017 году на благоустройство районов выделено свыше восьми миллиардов рублей, из которых более 50 процентов будет распределено по результатам голосования в проекте «Активный гражданин».<text:line-break/>В прошлом году по итогам голосований, проведенных по 121 району, благоустроили 362 объекта: 117 детских площадок, 32 зоны отдыха, 96 спортивных площадок, 74 междворовые территории и 43 площадки для выгула животных.<text:line-break/>В пресс-службе проекта отметили, что принять участие в голосовании по своему району смогут только участники проекта.</text:p>
      <text:p text:style-name="Text_20_body">ФОТО: <text:a xlink:type="simple" xlink:href="http://mos.ru/" office:name=""><text:span text:style-name="Definition">портал мэра и правительства Москвы</text:span></text:a></text:p>
      <text:p text:style-name="Text_20_body"><text:line-break/></text:p>
      <text:p text:style-name="Text_20_body">Адрес страницы: <text:a xlink:type="simple" xlink:href="http://orehovo-borisovo-juzhnoe.mos.ru/presscenter/news/detail/4762712.html" office:name=""><text:span text:style-name="Definition">http://orehovo-borisovo-juzhnoe.mos.ru/presscenter/news/detail/4762712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31T13:48:11Z</meta:creation-date>
    <dc:date>2024-05-31T13:48:11Z</dc:date>
  </office:meta>
</office:document-meta>
</file>