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столице-обучили-контролю-капремонта-более-1-тысячи-общественников"/>В столице обучили контролю капремонта более 1 тысячи общественников<text:bookmark-end text:name="в-столице-обучили-контролю-капремонта-более-1-тысячи-общественников"/></text:h>
      <text:p text:style-name="First_20_paragraph">26.08.2016</text:p>
      <text:p text:style-name="Text_20_body"><text:a xlink:type="simple" xlink:href="http://gazeta-orehovo-borisovo-juzhnoe.ru/wp-content/uploads/2016/08/%D0%92%D0%B0%D0%BB%D0%B5%D1%80%D0%B8%D0%B9-%D0%A1%D0%B5%D0%BC%D0%B5%D0%BD%D0%BE%D0%B2.jpg" office:name=""><text:span text:style-name="Definition"/></text:a></text:p>
      <text:p text:style-name="Text_20_body">В Москве с начала года более 1 тысячи общественников обучили, как контролировать работы по капитальному ремонту жилых домов. Об этом шла речь на выездном пресс-брифинге Городской комиссии по общественному контролю капремонта (ГКОККР).</text:p>
      <text:p text:style-name="Text_20_body">«Городская комиссия совместно с ассоциацией «ЖКХ контроль Москвы» разработали программу обучающих семинаров для уполномоченных представителей собственников жилых помещений. С начала 2016 года обучены 1100 уполномоченных собственников, проведено 38 аудиторных и практических занятий. Средняя численность обучаемой группы 60 человек. До конца года планируется проведение 48 обучающих семинаров для 2,9 тыс. уполномоченных собственников», - отметил руководитель ГКОККР Валерий Семенов.</text:p>
      <text:p text:style-name="Text_20_body">По его словам, цель обучения – повысить правовую грамотность уполномоченных собственников многоквартирных домов, принимающих участие в общественном контроле работ по капремонту, их приемке и оценке.</text:p>
      <text:p text:style-name="Text_20_body">«После обучения слушатель ориентируется в нормативно-правовых актах, знает состав работ и сроки их выполнения, понимает принципы формирования краткосрочных планов проведения капремонта и так далее. Кроме того, он знает свои обязанности, права и полномочия», - добавил Семенов.</text:p>
      <text:p text:style-name="Text_20_body"><text:line-break/></text:p>
      <text:p text:style-name="Text_20_body">Адрес страницы: <text:a xlink:type="simple" xlink:href="http://orehovo-borisovo-juzhnoe.mos.ru/presscenter/news/detail/3618230.html" office:name=""><text:span text:style-name="Definition">http://orehovo-borisovo-juzhnoe.mos.ru/presscenter/news/detail/3618230.html</text:span></text:a></text:p>
      <text:p text:style-name="Text_20_body"><text:a xlink:type="simple" xlink:href="http://orehovo-borisovo-juzhnoe.mos.ru" office:name=""><text:span text:style-name="Definition">Управа района Орехово-Борис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6T03:40:06Z</meta:creation-date>
    <dc:date>2023-08-16T03:40:06Z</dc:date>
  </office:meta>
</office:document-meta>
</file>