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олее-70-тысяч-москвичей-за-месяц-воспользовались-новым-сервисом-фонда-капремонта-на-портале-городских-услуг"/>Более 70 тысяч москвичей за месяц воспользовались новым сервисом Фонда капремонта на портале городских услуг<text:bookmark-end text:name="более-70-тысяч-москвичей-за-месяц-воспользовались-новым-сервисом-фонда-капремонта-на-портале-городских-услуг"/></text:h>
      <text:p text:style-name="First_20_paragraph">18.07.2016</text:p>
      <text:p text:style-name="Text_20_body"><text:a xlink:type="simple" xlink:href="http://gazeta-orehovo-borisovo-juzhnoe.ru/wp-content/uploads/2016/07/%D0%BA%D0%B0%D1%88%D0%B8%D1%80%D0%BA%D0%B0_%D0%B1%D0%BE%D1%80%D0%B8%D1%81%D0%BE%D0%B2%D1%81%D0%BA%D0%B8%D0%B5-7.jpg" office:name=""><text:span text:style-name="Definition"/></text:a>На проекте «Активный гражданин» жители столицы оценили городскую новинку по открытию сервиса по представлению сведений о капитальном ремонте на портале госуслуг. Более 95% участникам понравилось данное новшество.</text:p>
      <text:p text:style-name="Text_20_body">За месяц свыше 70 тысяч собственников помещений воспользовались электронной услугой Фонда капремонта Москвы с момента запуска сервиса на <text:a xlink:type="simple" xlink:href="https://pgu.mos.ru/ru/services/link/925" office:name=""><text:span text:style-name="Definition">портале городских услуг</text:span></text:a>.</text:p>
      <text:p text:style-name="Text_20_body">С 14 июня пользователи <text:a xlink:type="simple" xlink:href="https://pgu.mos.ru/ru/services/link/925" office:name=""><text:span text:style-name="Definition">портала городских услуг Москвы</text:span></text:a> могут получать максимально полные сведения о капремонте собственного дома в режиме реального времени. Ранее информация о капремонте предоставлялась в бумажном виде по запросу в срок до 30 дней.</text:p>
      <text:p text:style-name="Text_20_body">Новый электронный <text:a xlink:type="simple" xlink:href="https://pgu.mos.ru/ru/services/link/925" office:name=""><text:span text:style-name="Definition">сервис «Получить сведения Фонда капитального ремонта»</text:span></text:a> позволяет собственникам не только узнать информацию о накопленных средствах по дому в целом и по квартире в частности, а также увидеть информацию по каждому этапу реализации региональной программы капитального ремонта. Уникальность московского сервиса заключается еще и в том, что им могут пользоваться также и собственники, которые уплачивают взнос на капремонт на специальный счет в банке. Предполагаемое количество потенциальных пользователей сервиса на портале госуслуг более 4 млн человек.</text:p>
      <text:p text:style-name="Text_20_body"><text:line-break/></text:p>
      <text:p text:style-name="Text_20_body">Адрес страницы: <text:a xlink:type="simple" xlink:href="http://orehovo-borisovo-juzhnoe.mos.ru/presscenter/news/detail/3366649.html" office:name=""><text:span text:style-name="Definition">http://orehovo-borisovo-juzhnoe.mos.ru/presscenter/news/detail/3366649.html</text:span></text:a></text:p>
      <text:p text:style-name="Text_20_body"><text:a xlink:type="simple" xlink:href="http://orehovo-borisovo-juzhnoe.mos.ru" office:name=""><text:span text:style-name="Definition">Управа района Орехово-Борис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0T00:42:53Z</meta:creation-date>
    <dc:date>2023-05-20T00:42:53Z</dc:date>
  </office:meta>
</office:document-meta>
</file>