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щиеся-школы-юга-москвы-стали-победителями-и-призёрами-городского-слёта-юид-безопасное-колесо"/>Учащиеся школы юга Москвы стали победителями и призёрами городского Слёта ЮИД Безопасное колесо<text:bookmark-end text:name="учащиеся-школы-юга-москвы-стали-победителями-и-призёрами-городского-слёта-юид-безопасное-колесо"/></text:h>
      <text:p text:style-name="First_20_paragraph">25.05.2015</text:p>
      <text:p text:style-name="Text_20_body">С 21 по 24 мая в подмосковном Тучково проводились традиционные городские соревнования среди лучших команд Юных инспекторов движения столицы. Дети съехались в лагерь "Патриот", чтобы доказать право называться настоящим помощниками сотрудников Госавтоинспекции.</text:p>
      <text:p text:style-name="Text_20_body">Весь год учащиеся, посещающие кружки ЮИД, готовились к слёту: учили Правила дорожного движения, основы оказания доврачебной помощи пострадавшим в дорожно-транспортном происшествии, оттачивали мастерство вождения велосипеда в автогородке и преодолении сложных фигур-препятствий, штудировали историю: творческий конкурс в юбилейный год 70-летия Победы был тематическим "Деятельность Госавтоинспекции в годы войны". Все эти дисциплины прошли представлявшие южный округ Москвы команды школ 1272,667,970 и 935.</text:p>
      <text:p text:style-name="Text_20_body">По результатам проведённых соревнований, лучшей в городе стала Шушина Анастасия, учащаяся школы 935, занявшая первое место в личном первенстве в столице, онастала второй в дисциплине "Автогородок". Второе место в "Фигурном вождении велосипеда" завоевал Шумаков Денис, также учащийся школы 935. В торжественной обстановке в день закрытия Слёта, им вручили призы и дипломы. Поздравляем победителей и призёров соревнований и гордимся их успехами! А знания, полученные в ходе подготовки и проведения соревнований, помогут всем участникам Слета отлично ориентироваться в процессе дорожного движения, а значит всегда быть на проезжей части в безопасности!</text:p>
      <text:p text:style-name="Text_20_body"><text:line-break/></text:p>
      <text:p text:style-name="Text_20_body">Адрес страницы: <text:a xlink:type="simple" xlink:href="http://orehovo-borisovo-juzhnoe.mos.ru/presscenter/news/detail/1886588.html" office:name=""><text:span text:style-name="Definition">http://orehovo-borisovo-juzhnoe.mos.ru/presscenter/news/detail/188658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1:17Z</meta:creation-date>
    <dc:date>2025-04-09T23:41:17Z</dc:date>
  </office:meta>
</office:document-meta>
</file>