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2015-г.-в-москве-состоится-торжественная-церемония-награждения-лучших-работодателей-столицы"/>27 мая 2015 г. в Москве состоится торжественная церемония награждения лучших работодателей столицы<text:bookmark-end text:name="мая-2015-г.-в-москве-состоится-торжественная-церемония-награждения-лучших-работодателей-столицы"/></text:h>
      <text:p text:style-name="First_20_paragraph">25.05.2015</text:p>
      <text:p text:style-name="Text_20_body">Пенсионный фонд Российской Федерации подвел итоги пятого ежегодного Всероссийского конкурса «Лучший страхователь года по обязательному пенсионному страхованию» в 2014 году. Участниками конкурса стали более 7 миллионов работодателей из всех субъектов Российской Федерации, уплачивающих страховые взносы на обязательное пенсионное и обязательное медицинское страхование. По Москве и Московской области во Всероссийском конкурсе приняли участие более 400 тысяч работодателей, 32 из них названы лучшими в России.</text:p>
      <text:p text:style-name="Text_20_body">Работодатели – ключевые участники пенсионной системы страны. Страховые взносы на обязательное пенсионное и обязательное медицинское страхование, которые они вносят за каждого своего застрахованного сотрудника, – это не только будущие пенсии и медицинское обслуживание данных сотрудников, но и стабильная выплата пенсий нынешним пенсионерам.</text:p>
      <text:p text:style-name="Text_20_body">Выбор лучших работодателей конкурсными комиссиями начинался на уровне территориальных органов Отделений ПФР субъектов Российской Федерации. Итоги Всероссийского конкурса были подведены на федеральном уровне – в Пенсионном фонде России.</text:p>
      <text:p text:style-name="Text_20_body">Торжественная церемония награждения победителей пятого ежегодного Всероссийского конкурса «Лучший страхователь года по обязательному пенсионному страхованию» в 2014 году по г. Москве состоится 27 мая 2015 года.</text:p>
      <text:p text:style-name="Text_20_body"><text:span text:style-name="T1">Среди победителей есть страхователь из Южного административного округа -руководитель ООО «Дентоклиник+» М.М.Измайлов. Организация обслуживается в ПФР №8 по г. Москве и Московской области. Сайт организации-победителя www.dentoclinik.ru</text:span></text:p>
      <text:p text:style-name="Text_20_body">Подготовлено службой по связям со СМИ</text:p>
      <text:p text:style-name="Text_20_body">ПФР №8 по г. Москве и Московской области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presscenter/news/detail/1886523.html" office:name=""><text:span text:style-name="Definition">http://orehovo-borisovo-juzhnoe.mos.ru/presscenter/news/detail/1886523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02:52:16Z</meta:creation-date>
    <dc:date>2023-09-14T02:52:16Z</dc:date>
  </office:meta>
</office:document-meta>
</file>