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двух-дтп-на-юге-москвы-пострадали-три-ребёнка"/>В двух ДТП на юге Москвы пострадали три ребёнка<text:bookmark-end text:name="в-двух-дтп-на-юге-москвы-пострадали-три-ребёнка"/></text:h>
      <text:p text:style-name="First_20_paragraph">21.05.2015</text:p>
      <text:p text:style-name="Text_20_body">Первое ДТП произошло 11 мая в 23 часа 40 минут, когда в дорожно-транспортном происшествии ранения получили сразу двое детей. Столкновение автомашин произошло на Каширском шоссе, напротив дома 62/2, где водитель автомашины Рено Логан совершил наезд на стоящую автомашину Шкода Октавия, которая от удара по инерции совершила столкновение с автомашиной марки Хендэ Солярис. В результате происшествия ранения получили два маленьких пассажира, мальчики 4 и 8 лет, находившиеся в салоне автомашины Шкода Октавия. 16 мая вместе с родителями они обратились за медицинской помощью в лечебное учреждение.</text:p>
      <text:p text:style-name="Text_20_body">Второе происшествие случилось 19 мая в 17 часов 45 минут, на улице Каспийская, напротив владения 13, где школьник, мальчик 13 лет при переходе проезжей части улицы в неположенном месте попал под машину марки Киа Спектра. С ранениями нарядом «скорой» его госпитализировали в детскую больницу для оказания медицинской помощи.</text:p>
      <text:p text:style-name="Text_20_body">Госавтоинспекция обращается к взрослым участникам дорожного движения с просьбой соблюдать правила на проезжей части, при перевозке детей в салоне автотранспорта водители обязаны использовать специальные удерживающие устройства – детские автокресла. Отпуская ребёнка на улицу, обговорите с ним маршруты прогулок, чтобы его путь был максимально безопасным. Самое главное при этом – своим собственным примером показывать маленьким участникам дорожного движения, как безопасно вести себя на проезжей части дороги.</text:p>
      <text:p text:style-name="Text_20_body"><text:line-break/></text:p>
      <text:p text:style-name="Text_20_body">Адрес страницы: <text:a xlink:type="simple" xlink:href="http://orehovo-borisovo-juzhnoe.mos.ru/presscenter/news/detail/1878645.html" office:name=""><text:span text:style-name="Definition">http://orehovo-borisovo-juzhnoe.mos.ru/presscenter/news/detail/1878645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7T00:19:04Z</meta:creation-date>
    <dc:date>2023-09-17T00:19:04Z</dc:date>
  </office:meta>
</office:document-meta>
</file>