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орехово-борисово-южное-приглашает-на-праздничные-мероприятия"/>Управа района Орехово Борисово Южное Приглашает на праздничные мероприятия<text:bookmark-end text:name="управа-района-орехово-борисово-южное-приглашает-на-праздничные-мероприятия"/></text:h>
      <text:p text:style-name="First_20_paragraph">08.05.2015</text:p>
      <text:p text:style-name="Text_20_body"><text:line-break/></text:p>
      <text:p text:style-name="Text_20_body">Адрес страницы: <text:a xlink:type="simple" xlink:href="http://orehovo-borisovo-juzhnoe.mos.ru/presscenter/news/detail/1829972.html" office:name=""><text:span text:style-name="Definition">http://orehovo-borisovo-juzhnoe.mos.ru/presscenter/news/detail/1829972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19:59:48Z</meta:creation-date>
    <dc:date>2023-07-09T19:59:48Z</dc:date>
  </office:meta>
</office:document-meta>
</file>