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ая-весна"/>Московская весна<text:bookmark-end text:name="московская-весна"/></text:h>
      <text:p text:style-name="First_20_paragraph">07.05.2015</text:p>
      <text:p text:style-name="Text_20_body">С 1 по 11 мая в столице проходит фестиваль «Московская весна». В этом году «Московская весна» посвящена 70-летию Великой Победы. На 16 различных площадках города проходят ярмарки, конкурсы, выступления артистов.</text:p>
      <text:p text:style-name="Text_20_body">6 мая наш район принял участие в концертной программе фестиваля. ГБУ ЦДС «Южный» организовал двух часовой концерт, в котором выступали творческие коллективы центра и района. </text:p>
      <text:p text:style-name="Text_20_body"><text:line-break/></text:p>
      <text:p text:style-name="Text_20_body"><text:line-break/></text:p>
      <text:p text:style-name="Text_20_body">Адрес страницы: <text:a xlink:type="simple" xlink:href="http://orehovo-borisovo-juzhnoe.mos.ru/presscenter/news/detail/1826715.html" office:name=""><text:span text:style-name="Definition">http://orehovo-borisovo-juzhnoe.mos.ru/presscenter/news/detail/1826715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17:34:34Z</meta:creation-date>
    <dc:date>2023-05-23T17:34:34Z</dc:date>
  </office:meta>
</office:document-meta>
</file>