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 style:text-underline-color="font-color" style:text-underline-style="solid" style:text-underline-width="auto"/>
    </style:style>
    <style:style style:name="T3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4" style:family="text">
      <style:text-properties style:text-underline-color="font-color" style:text-underline-style="solid" style:text-underline-width="auto"/>
    </style:style>
    <style:style style:name="T5" style:family="text">
      <style:text-properties fo:font-style="italic" fo:font-weight="bold" style:font-style-asian="italic" style:font-style-complex="italic" style:font-weight-asian="bold" style:font-weight-complex="bold"/>
    </style:style>
    <style:style style:name="T6" style:family="text">
      <style:text-properties fo:font-style="italic" style:font-style-asian="italic" style:font-style-complex="italic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сударственное-бюджетное-профессиональное-образовательное-учреждение-города-москвы-технологический-колледж-34"/>ГОСУДАРСТВЕННОЕ БЮДЖЕТНОЕ ПРОФЕССИОНАЛЬНОЕ ОБРАЗОВАТЕЛЬНОЕ УЧРЕЖДЕНИЕ ГОРОДА МОСКВЫ «ТЕХНОЛОГИЧЕСКИЙ КОЛЛЕДЖ № 34»<text:bookmark-end text:name="государственное-бюджетное-профессиональное-образовательное-учреждение-города-москвы-технологический-колледж-34"/></text:h>
      <text:p text:style-name="First_20_paragraph">05.05.2015</text:p>
      <text:p text:style-name="Text_20_body">ДЕПАРТАМЕНТ ОБРАЗОВАНИЯ ГОРОДА МОСКВЫ</text:p>
      <text:p text:style-name="Text_20_body">ГОСУДАРСТВЕННОЕ БЮДЖЕТНОЕ ПРОФЕССИОНАЛЬНОЕ ОБРАЗОВАТЕЛЬНОЕ УЧРЕЖДЕНИЕ ГОРОДА МОСКВЫ</text:p>
      <text:p text:style-name="Text_20_body"><text:span text:style-name="T1">«ТЕХНОЛОГИЧЕСКИЙ КОЛЛЕДЖ № 34»</text:span></text:p>
      <text:p text:style-name="Text_20_body"><text:span text:style-name="T1">объявляет набор на 2015-2016 учебный год </text:span><text:span text:style-name="T2">на бесплатное обучение</text:span></text:p>
      <text:p text:style-name="Text_20_body"><text:span text:style-name="T1">по востребованным специальностям и профессиям на рынке труда:</text:span></text:p>
      <text:p text:style-name="Text_20_body"><text:span text:style-name="T3">Обучение по программам подготовки специалистов</text:span> <text:span text:style-name="T3">среднего звена</text:span></text:p>
      <text:p text:style-name="Text_20_body">● 43.02.11 Гостиничный сервис (11кл.)</text:p>
      <text:p text:style-name="Text_20_body">● 09.02.04 Информационные системы (по отраслям) (9 кл.)</text:p>
      <text:p text:style-name="Text_20_body">● 38.02.04 Коммерция (по отраслям) (11кл.)</text:p>
      <text:p text:style-name="Text_20_body">● 29.02.04 Конструирование, моделирование и технология швейных изделий (9кл.)</text:p>
      <text:p text:style-name="Text_20_body">● 38.02.03 Операционная деятельность в логистике (11кл.)</text:p>
      <text:p text:style-name="Text_20_body">● 43.02.02 Парикмахерское искусство (повышенный уровень) (11кл.)</text:p>
      <text:p text:style-name="Text_20_body">● 43.02.04 Прикладная эстетика (повышенный уровень) (9 кл.)</text:p>
      <text:p text:style-name="Text_20_body">● 42.02.01 Реклама (9кл.)</text:p>
      <text:p text:style-name="Text_20_body">● 43.02.03 Стилистика и искусство визажа (повышенный уровень) (11кл.)</text:p>
      <text:p text:style-name="Text_20_body">● 38.02.02 Страховое дело (11кл.)</text:p>
      <text:p text:style-name="Text_20_body">● 43.02.10 Туризм (9кл., 11кл.)</text:p>
      <text:p text:style-name="Text_20_body"><text:span text:style-name="T3">Обучение по программам подготовки квалифицированных рабочих</text:span></text:p>
      <text:p text:style-name="Text_20_body">● 09.01.03 Мастер по обработке цифровой информации (11кл.)</text:p>
      <text:p text:style-name="Text_20_body">● 46.01.01 Секретарь (11кл.)</text:p>
      <text:p text:style-name="Text_20_body">● 19601 Швея (на базе КРО)</text:p>
      <text:p text:style-name="Text_20_body"><text:span text:style-name="T3">Обучение по основной общеобразовательной программе среднего общего образования</text:span></text:p>
      <text:p text:style-name="Text_20_body"><text:span text:style-name="T3">(Приём в профильные классы на базе 9 классов)</text:span></text:p>
      <text:p text:style-name="Text_20_body">● 43.02.11 Гостиничный сервис</text:p>
      <text:p text:style-name="Text_20_body">● 38.02.04 Коммерция (по отраслям)</text:p>
      <text:p text:style-name="Text_20_body">● 38.02.03 Операционная деятельность в логистике</text:p>
      <text:p text:style-name="Text_20_body">● 38.02.02 Страховое дело</text:p>
      <text:p text:style-name="Text_20_body">● 43.02.04 Прикладная эстетика (Парикмахерское искусство; Стилистика и искусство визажа)</text:p>
      <text:p text:style-name="Text_20_body"><text:span text:style-name="T3">Обучение по программам подготовки специалистов</text:span> <text:span text:style-name="T3">среднего звена (Очное обучение - внебюджет)</text:span></text:p>
      <text:p text:style-name="Text_20_body">● 43.02.11 Гостиничный сервис (9кл.)</text:p>
      <text:p text:style-name="Text_20_body">● 54.02.01 Дизайн (по отраслям) (9 кл.)</text:p>
      <text:p text:style-name="Text_20_body">● 46.02.01 Документационное обеспечение управления и архивоведение (9кл)</text:p>
      <text:p text:style-name="Text_20_body">● 38.02.04 Коммерция (по отраслям) (9кл.)</text:p>
      <text:p text:style-name="Text_20_body">● 38.02.03 Операционная деятельность в логистике (9кл.)</text:p>
      <text:p text:style-name="Text_20_body">● 10.02.01 Организация и технология защиты информации (9 кл.)</text:p>
      <text:p text:style-name="Text_20_body">● 43.02.02 Парикмахерское искусство (повышенный уровень) (9 кл.)</text:p>
      <text:p text:style-name="Text_20_body">● 43.02.04 Право и организация социального обеспечения (9 кл.)</text:p>
      <text:p text:style-name="Text_20_body">● 42.02.01 Реклама (9кл.)</text:p>
      <text:p text:style-name="Text_20_body">● 43.02.10 Туризм (9кл.)</text:p>
      <text:p text:style-name="Text_20_body">● 38.02.01 Экономика и бухгалтерский учёт (9кл.)</text:p>
      <text:p text:style-name="Text_20_body"><text:span text:style-name="T3">Обучение по программам подготовки специалистов</text:span> <text:span text:style-name="T3">среднего звена (Заочное обучение)</text:span></text:p>
      <text:p text:style-name="Text_20_body">ü 43.02.11 Гостиничный сервис (9кл.,11кл.)</text:p>
      <text:p text:style-name="Text_20_body">ü46.02.01 Документационное обеспечение управления и архивоведение (11кл.)</text:p>
      <text:p text:style-name="Text_20_body">ü38.02.04 Коммерция (по отраслям) (11кл.)</text:p>
      <text:p text:style-name="Text_20_body">ü38.02.03 Операционная деятельность в логистике (9кл.,11кл.)</text:p>
      <text:p text:style-name="Text_20_body">ü 40.02.01 Право и организация социального обеспечения (11кл.)</text:p>
      <text:p text:style-name="Text_20_body">ü43.02.10 Туризм (11кл.)</text:p>
      <text:p text:style-name="Text_20_body">ü 38.02.01 Экономика и бухгалтерский учёт (9кл.,11кл.)</text:p>
      <text:p text:style-name="Text_20_body"><text:span text:style-name="T3">Обучение по программам подготовки специалистов</text:span> <text:span text:style-name="T3">среднего звена (Очно-заочное обучение)</text:span></text:p>
      <text:p text:style-name="Text_20_body">Ø 46.02.01 Документационное обеспечение управления и архивоведение (9кл.)</text:p>
      <text:p text:style-name="Text_20_body">Ø 38.02.04 Коммерция (по отраслям) (9кл.)</text:p>
      <text:p text:style-name="Text_20_body">Ø 43.02.02 Парикмахерское искусство (11кл.)</text:p>
      <text:p text:style-name="Text_20_body">Ø 43.02.04 Прикладная эстетика (11кл.)</text:p>
      <text:p text:style-name="Text_20_body">Ø 43.02.03 Стилистика и искусство визажа (11кл.)</text:p>
      <text:p text:style-name="Text_20_body"><text:span text:style-name="T3">Обучение по программам подготовки квалифицированных рабочих</text:span> <text:span text:style-name="T4">(</text:span><text:span text:style-name="T3">Очно-заочное обучение)</text:span></text:p>
      <text:p text:style-name="Text_20_body">Ø 43.01.02 Парикмахер (11кл.)</text:p>
      <text:p text:style-name="Text_20_body">Ø 29.01.07 Портной (11кл.)</text:p>
      <text:p text:style-name="Text_20_body"><text:span text:style-name="T1">Студентам и обучающимся предоставляется: </text:span><text:span text:style-name="T5">Диплом государственного образца, льготный</text:span></text:p>
      <text:p text:style-name="Text_20_body"><text:span text:style-name="T5">проезд, отсрочка от службы в армии, бесплатное питание, студии БДО, возможность получить дополнительное профессиональное образование по востребованным направлениям подготовки, 100% трудоустройство, выплачивается стипендия.</text:span></text:p>
      <text:p text:style-name="Text_20_body"><text:span text:style-name="T4">Мы ждем Вас в Дни Открытых Дверей: 14 мая 2015 года (четверг) </text:span><text:span text:style-name="T6">в 16.00</text:span></text:p>
      <text:p text:style-name="Text_20_body"><text:span text:style-name="T5">Единая приёмная комиссия: контактный телефон: 8-495-311-61-53</text:span></text:p>
      <text:p text:style-name="Text_20_body"><text:span text:style-name="T3">Адреса структурных подразделений колледжа</text:span><text:span text:style-name="T5">: город Москва,</text:span><text:span text:style-name="T1"> СП № 1 улица Нагатинская, д. 4, к 1</text:span><text:span text:style-name="T5">; СП № 2</text:span><text:span text:style-name="T1"> улица Дербеневская, д. 14, к. 4;</text:span></text:p>
      <text:p text:style-name="Text_20_body"><text:span text:style-name="T1">СП № 3 улица Дорожная, д. 1, корп. 2, стр. 2, 3.   </text:span></text:p>
      <text:p text:style-name="Text_20_body"><text:line-break/></text:p>
      <text:p text:style-name="Text_20_body">Адрес страницы: <text:a xlink:type="simple" xlink:href="http://orehovo-borisovo-juzhnoe.mos.ru/presscenter/news/detail/1818300.html" office:name=""><text:span text:style-name="Definition">http://orehovo-borisovo-juzhnoe.mos.ru/presscenter/news/detail/1818300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1T18:34:35Z</meta:creation-date>
    <dc:date>2023-06-11T18:34:35Z</dc:date>
  </office:meta>
</office:document-meta>
</file>