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орехово-борисово-южном-пресекли-незаконную-миграцию"/>В Орехово-Борисово Южном пресекли незаконную миграцию<text:bookmark-end text:name="в-орехово-борисово-южном-пресекли-незаконную-миграцию"/></text:h>
      <text:p text:style-name="First_20_paragraph">28.04.2015</text:p>
      <text:p text:style-name="Text_20_body">27 апреля в 13.50 в оде операции «Мигрант-Розыск» участковый по району Орехово-Борисово Южное выявил факт незаконной миграции.</text:p>
      <text:p text:style-name="Text_20_body">Выяснилось, что 46-летняя безработная москвичка устроила у себя квартире, в доме по Гурьевскому проезду, незаконное проживание 2 гражданам Узбекистана.</text:p>
      <text:p text:style-name="Text_20_body">По этому факту возбудили уголовное дело по статье 322.1 УК РФ (организация незаконной миграции). В отношении подозреваемой избрана мера принуждения в виде подписки о невыезде.</text:p>
      <text:p text:style-name="Text_20_body"><text:line-break/></text:p>
      <text:p text:style-name="Text_20_body">Адрес страницы: <text:a xlink:type="simple" xlink:href="http://orehovo-borisovo-juzhnoe.mos.ru/presscenter/news/detail/1803822.html" office:name=""><text:span text:style-name="Definition">http://orehovo-borisovo-juzhnoe.mos.ru/presscenter/news/detail/1803822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9T01:10:16Z</meta:creation-date>
    <dc:date>2024-12-09T01:10:16Z</dc:date>
  </office:meta>
</office:document-meta>
</file>