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а-россии-совместно-с-издателями-начала-тестирование-собственного-подписного-онлайн-агентства"/>Почта России совместно с издателями начала тестирование собственного подписного онлайн-агентства<text:bookmark-end text:name="почта-россии-совместно-с-издателями-начала-тестирование-собственного-подписного-онлайн-агентства"/></text:h>
      <text:p text:style-name="First_20_paragraph">28.04.2015</text:p>
      <text:p text:style-name="Text_20_body"><text:span text:style-name="T1">Подписное онлайн-агентство Почты России запущено в тестовую эксплуатацию. Через него издатели смогут напрямую взаимодействовать с Почтой России по распространению подписных печатных изданий, а также получат дополнительные инструменты для анализа читательской аудитории.</text:span></text:p>
      <text:p text:style-name="Text_20_body">К заключению прямых договоров с издательствами Почта России планирует приступить уже в мае 2015 года. Основное преимущество собственного подписного агентства Почты России: перевод большей части договорной работы в онлайн-формат, автоматический расчет тарифов, оперативная работа с обращениями, быстрое получение аналитической информации и возможность оперативного воздействия на результаты работы с подписчиками. Подписное агентство позволит существенно оптимизировать временные и операционные затраты как издателей, так и Почты России на организацию процесса подписки.</text:p>
      <text:p text:style-name="Text_20_body">«Мы понимаем высокую значимость подписки. Для многих жителей нашей страны – это единственный источник информации о событиях, которые происходят в государстве. На поддержку института подписки в 2015 году мы направили более 1 млрд рублей на обеспечение скидок для издательств и населения. Кроме того, мы открыли для федеральных и региональных изданий нашу розницу. Многие почтовые отделения находятся в населенных пунктах, где поблизости нет ни одного газетного киоска, поэтому периодика пользуется хорошим спросом у наших клиентов, – подчеркнул генеральный директор Почты России Дмитрий Страшнов. – Сегодня мы презентуем издательскому сообществу собственное подписное онлайн-агентство, которое позволит нам взаимодействовать напрямую без посредников и таким образом сделать подписку еще более доступной для граждан страны».</text:p>
      <text:p text:style-name="Text_20_body">На сегодняшний день Почта России обслуживает порядка 20 млн подписчиков в России, доставляя более 1 млрд экземпляров подписных изданий в год.</text:p>
      <text:p text:style-name="Text_20_body">«Мы разработали удобную и функциональную систему, которая позволит издателям работать с Почтой России напрямую. Сейчас совместно с издателями мы приступаем к ее опытной эксплуатации, что позволит «отшлифовать» все процессы и сделать онлайн-агентство по-настоящему эффективным инструментом взаимодействия между Почтой и издателями, – отметила заместитель генерального директора Почты России по почтовому бизнесу Инесса Галактионова. – При этом и у подписчиков, и у издателей остается возможность работать с другими подписными агентствами и самостоятельно определять, что им выгоднее».</text:p>
      <text:p text:style-name="Text_20_body">«Аналога подписному агентству с таким комплексным подходом, который предлагает Почта России, я не знаю — когда подписка стартует и работает в онлайне. Это хороший технологический прорыв, это шаг вперед не только для наших издателей, наших читателей, но и для нашей страны в целом, - подчеркнул председатель правления Ассоциации распространителей печатной продукции (АРПП) Александр Оськин. <text:bookmark text:name="id__GoBack"/> - Хотел бы попросить издателей, которые участвуют в этом пилотном проекте, чтобы они максимально помогли Почте России в тестировании агентства. С внедрением собственного агентства Почта выходит на новый уровень взаимоотношений с издательствами, и я уверен, что это будет способствовать укреплению и развитию рынка подписки в нашей стране».</text:p>
      <text:p text:style-name="Text_20_body"><text:span text:style-name="T1">Информация о компании</text:span></text:p>
      <text:p text:style-name="Text_20_body"><text:span text:style-name="T2">Почта России – федеральный почтовый оператор, входит в перечень стратегических предприятий РФ. Включает в себя 42 тысячи отделений по всей стране и объединяет один из самых больших трудовых коллективов – около 350 000 почтовых работников.</text:span></text:p>
      <text:p text:style-name="Text_20_body"><text:span text:style-name="T1">Пресс-служба</text:span></text:p>
      <text:p text:style-name="Text_20_body"><text:span text:style-name="T1">ФГУП «Почта России»</text:span></text:p>
      <text:p text:style-name="Text_20_body"><text:span text:style-name="T1">тел. (495) 956-99-62,</text:span></text:p>
      <text:p text:style-name="Text_20_body"><text:a xlink:type="simple" xlink:href="mailto:press_service@russianpost.ru" office:name=""><text:span text:style-name="Definition"><text:span text:style-name="T1">press_service@russianpost.ru</text:span></text:span></text:a></text:p>
      <text:p text:style-name="Text_20_body"><text:line-break/></text:p>
      <text:p text:style-name="Text_20_body">Адрес страницы: <text:a xlink:type="simple" xlink:href="http://orehovo-borisovo-juzhnoe.mos.ru/presscenter/news/detail/1803196.html" office:name=""><text:span text:style-name="Definition">http://orehovo-borisovo-juzhnoe.mos.ru/presscenter/news/detail/1803196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2T19:37:39Z</meta:creation-date>
    <dc:date>2024-06-22T19:37:39Z</dc:date>
  </office:meta>
</office:document-meta>
</file>