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</office:automatic-styles>
  <office:body>
    <office:text>
      <text:h text:style-name="Heading_20_3" text:outline-level="3"><text:bookmark-start text:name="программа-основных-мероприятий"/>Программа основных мероприятий<text:bookmark-end text:name="программа-основных-мероприятий"/></text:h>
      <text:p text:style-name="First_20_paragraph">24.04.2015</text:p>
      <text:p text:style-name="Text_20_body"><text:span text:style-name="T1">Программа основных мероприятий, посвященных празднованию 70-й годовщины Победы в Великой Отечественной войне 1941-1945 годов в районе Орехово-Борисово Южное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Мероприятия</text:span></text:p>
          </table:table-cell>
          <table:table-cell table:style-name="TableRowCell" office:value-type="string">
            <text:p text:style-name="Table_20_Contents"><text:span text:style-name="T1">Дата, врем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  <text:p text:style-name="Table_20_Contents"><text:span text:style-name="T1">(адрес)</text:span></text:p>
          </table:table-cell>
          <table:table-cell table:style-name="TableRowCell" office:value-type="string">
            <text:p text:style-name="Table_20_Contents"><text:span text:style-name="T1">Кол-во уч-ков</text:span></text:p>
          </table:table-cell>
          <table:table-cell table:style-name="TableRowCell" office:value-type="string">
            <text:p text:style-name="Table_20_Contents"><text:span text:style-name="T1">Ответственный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Торжественный митинг «Одна на всех!» с возложением цветов к памятнику «Участникам Великой Отечественной войны от благодарных потомков»</text:p>
          </table:table-cell>
          <table:table-cell table:style-name="TableRowCell" office:value-type="string">
            <text:p text:style-name="Table_20_Contents">08.05.15</text:p>
            <text:p text:style-name="Table_20_Contents">12.00</text:p>
          </table:table-cell>
          <table:table-cell table:style-name="TableRowCell" office:value-type="string">
            <text:p text:style-name="Table_20_Contents">Площадь перед ГЭЦКИ «Авангард»</text:p>
            <text:p text:style-name="Table_20_Contents">ул. Генерала Белова, д.18</text:p>
          </table:table-cell>
          <table:table-cell table:style-name="TableRowCell" office:value-type="string">
            <text:p text:style-name="Table_20_Contents">300</text:p>
          </table:table-cell>
          <table:table-cell table:style-name="TableRowCell" office:value-type="string">
            <text:p text:style-name="Table_20_Contents">Ершова Н.С.</text:p>
            <text:p text:style-name="Table_20_Contents">Бурмистрова М.И.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Концертная программа, посвященная Дню Победы</text:p>
          </table:table-cell>
          <table:table-cell table:style-name="TableRowCell" office:value-type="string">
            <text:p text:style-name="Table_20_Contents">08.05.2015</text:p>
            <text:p text:style-name="Table_20_Contents">13.00</text:p>
          </table:table-cell>
          <table:table-cell table:style-name="TableRowCell" office:value-type="string">
            <text:p text:style-name="Table_20_Contents">ГЭЦКИ « Авангард»</text:p>
            <text:p text:style-name="Table_20_Contents">ул. Генерала Белова, д.18</text:p>
          </table:table-cell>
          <table:table-cell table:style-name="TableRowCell" office:value-type="string">
            <text:p text:style-name="Table_20_Contents">200</text:p>
          </table:table-cell>
          <table:table-cell table:style-name="TableRowCell" office:value-type="string">
            <text:p text:style-name="Table_20_Contents">Ершова Н.С.</text:p>
            <text:p text:style-name="Table_20_Contents">Гавриков М.Н.</text:p>
            <text:p text:style-name="Table_20_Contents">Нидзиев И.И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Концертная программа для жителей района с участием творческих коллективов района и профессиональных артистов</text:p>
          </table:table-cell>
          <table:table-cell table:style-name="TableRowCell" office:value-type="string">
            <text:p text:style-name="Table_20_Contents">09.05.2015</text:p>
            <text:p text:style-name="Table_20_Contents">15.00-22.00</text:p>
          </table:table-cell>
          <table:table-cell table:style-name="TableRowCell" office:value-type="string">
            <text:p text:style-name="Table_20_Contents">ТЦ «Домодедовский»</text:p>
            <text:p text:style-name="Table_20_Contents">Ореховый б-р, д. 14З</text:p>
          </table:table-cell>
          <table:table-cell table:style-name="TableRowCell" office:value-type="string">
            <text:p text:style-name="Table_20_Contents">500</text:p>
          </table:table-cell>
          <table:table-cell table:style-name="TableRowCell" office:value-type="string">
            <text:p text:style-name="Table_20_Contents">Ершова Н.С.</text:p>
            <text:p text:style-name="Table_20_Contents">Гавриков М.Н.</text:p>
            <text:p text:style-name="Table_20_Contents">Нидзиев И.И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Праздничная программа «Салют Победы!» с участием творческих коллективов района и профессиональных артистов</text:p>
          </table:table-cell>
          <table:table-cell table:style-name="TableRowCell" office:value-type="string">
            <text:p text:style-name="Table_20_Contents">09.05.15</text:p>
            <text:p text:style-name="Table_20_Contents">11.00-14.00</text:p>
          </table:table-cell>
          <table:table-cell table:style-name="TableRowCell" office:value-type="string">
            <text:p text:style-name="Table_20_Contents">Площадь перед ТД «Белград»</text:p>
            <text:p text:style-name="Table_20_Contents">Домодедовская ул., д. 28</text:p>
          </table:table-cell>
          <table:table-cell table:style-name="TableRowCell" office:value-type="string">
            <text:p text:style-name="Table_20_Contents">300</text:p>
          </table:table-cell>
          <table:table-cell table:style-name="TableRowCell" office:value-type="string">
            <text:p text:style-name="Table_20_Contents">Беляевский Д.А.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Вручение юбилейных медалей «70 лет Победы в Великой Отечественной войне 1941-1945 гг.»</text:p>
          </table:table-cell>
          <table:table-cell table:style-name="TableRowCell" office:value-type="string">
            <text:p text:style-name="Table_20_Contents">Март-апрель</text:p>
          </table:table-cell>
          <table:table-cell table:style-name="TableRowCell" office:value-type="string">
            <text:p text:style-name="Table_20_Contents">По отдельному плану</text:p>
          </table:table-cell>
          <table:table-cell table:style-name="TableRowCell" office:value-type="string">
            <text:p text:style-name="Table_20_Contents">1291</text:p>
          </table:table-cell>
          <table:table-cell table:style-name="TableRowCell" office:value-type="string">
            <text:p text:style-name="Table_20_Contents">Ершова Н.С.</text:p>
            <text:p text:style-name="Table_20_Contents">Яковлева С.А.</text:p>
            <text:p text:style-name="Table_20_Contents">Жиляева З.В.</text:p>
            <text:p text:style-name="Table_20_Contents">Каравашкова Л.М.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Вручение продуктовых наборов участникам и инвалидам ВОВ, жителям блокадного Ленинграда, бывшим малолетним узникам фашистских концлагерей</text:p>
          </table:table-cell>
          <table:table-cell table:style-name="TableRowCell" office:value-type="string">
            <text:p text:style-name="Table_20_Contents">28.04-01.05.2015</text:p>
          </table:table-cell>
          <table:table-cell table:style-name="TableRowCell" office:value-type="string">
            <text:p text:style-name="Table_20_Contents">Управа района</text:p>
            <text:p text:style-name="Table_20_Contents">Совет ветеранов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Ершова Н.С.</text:p>
            <text:p text:style-name="Table_20_Contents">Яковлева С.А.</text:p>
            <text:p text:style-name="Table_20_Contents">Жиляева З.В.</text:p>
            <text:p text:style-name="Table_20_Contents">Каравашкова Л.М.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Концертная программа «Молодёжь поёт песни о войне», праздник двора</text:p>
          </table:table-cell>
          <table:table-cell table:style-name="TableRowCell" office:value-type="string">
            <text:p text:style-name="Table_20_Contents">09.05.2015</text:p>
            <text:p text:style-name="Table_20_Contents">14.00-16.00</text:p>
          </table:table-cell>
          <table:table-cell table:style-name="TableRowCell" office:value-type="string">
            <text:p text:style-name="Table_20_Contents">Открытая площадка</text:p>
            <text:p text:style-name="Table_20_Contents">Ореховый б-р, д. 14 З</text:p>
          </table:table-cell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Участие в акции «Георгиевская ленточка» (раздача жителям района георгиевских ленточек)</text:p>
          </table:table-cell>
          <table:table-cell table:style-name="TableRowCell" office:value-type="string">
            <text:p text:style-name="Table_20_Contents">01-09.05.2015</text:p>
          </table:table-cell>
          <table:table-cell table:style-name="TableRowCell" office:value-type="string">
            <text:p text:style-name="Table_20_Contents">Досуговые клубы района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Выставка поздравительных открыток, рисунков «Фронтовой дневник», посвященная Дню Победы, посвященные 70-летию Берлинской операции (16.04)</text:p>
          </table:table-cell>
          <table:table-cell table:style-name="TableRowCell" office:value-type="string">
            <text:p text:style-name="Table_20_Contents">20.04.2015- 11.05.15</text:p>
          </table:table-cell>
          <table:table-cell table:style-name="TableRowCell" office:value-type="string">
            <text:p text:style-name="Table_20_Contents">ГБУ ЦДС «Южный» Каширское шоссе, д. 124, к. 2</text:p>
          </table:table-cell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Товарищеская встреча по флорболу между дворовыми командами «Вперед, к Победе!»</text:p>
          </table:table-cell>
          <table:table-cell table:style-name="TableRowCell" office:value-type="string">
            <text:p text:style-name="Table_20_Contents">27.04.15</text:p>
            <text:p text:style-name="Table_20_Contents">18-00</text:p>
          </table:table-cell>
          <table:table-cell table:style-name="TableRowCell" office:value-type="string">
            <text:p text:style-name="Table_20_Contents">Дворовая спортивная площадка по адресу: Воронежская ул., д. 8, к. 4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Соревнования по бейсболу «Спасибо за Победу!»</text:p>
          </table:table-cell>
          <table:table-cell table:style-name="TableRowCell" office:value-type="string">
            <text:p text:style-name="Table_20_Contents">29.04.2015</text:p>
            <text:p text:style-name="Table_20_Contents">16-00</text:p>
          </table:table-cell>
          <table:table-cell table:style-name="TableRowCell" office:value-type="string">
            <text:p text:style-name="Table_20_Contents">Дворовая спортивная площадка по адресу: Каширское ш., д. 128, к. 2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Футбольный матч между дворовыми командами «Меткий удар!»</text:p>
          </table:table-cell>
          <table:table-cell table:style-name="TableRowCell" office:value-type="string">
            <text:p text:style-name="Table_20_Contents">29.04.2015</text:p>
            <text:p text:style-name="Table_20_Contents">17.10</text:p>
          </table:table-cell>
          <table:table-cell table:style-name="TableRowCell" office:value-type="string">
            <text:p text:style-name="Table_20_Contents">Дворовая спортивная площадка по адресу: Ясеневая ул., д. 39, к. 1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Чаепитие для старшего поколения посещающих компьютерный клуб «Клик»</text:p>
          </table:table-cell>
          <table:table-cell table:style-name="TableRowCell" office:value-type="string">
            <text:p text:style-name="Table_20_Contents">30.04.2015</text:p>
            <text:p text:style-name="Table_20_Contents">14.00</text:p>
          </table:table-cell>
          <table:table-cell table:style-name="TableRowCell" office:value-type="string">
            <text:p text:style-name="Table_20_Contents">СДК «Русколань»</text:p>
            <text:p text:style-name="Table_20_Contents">Елецкая ул., д. 18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Соревнования по шашкам и шахматам «Стратегия»</text:p>
          </table:table-cell>
          <table:table-cell table:style-name="TableRowCell" office:value-type="string">
            <text:p text:style-name="Table_20_Contents">30.04.2015</text:p>
            <text:p text:style-name="Table_20_Contents">18.15</text:p>
          </table:table-cell>
          <table:table-cell table:style-name="TableRowCell" office:value-type="string">
            <text:p text:style-name="Table_20_Contents">ГБУ ЦДС «Южный»</text:p>
            <text:p text:style-name="Table_20_Contents">Каширское ш., д. 124, к. 2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Патриотическая акция «Георгиевская ленточка»</text:p>
          </table:table-cell>
          <table:table-cell table:style-name="TableRowCell" office:value-type="string">
            <text:p text:style-name="Table_20_Contents">01.05-09.05.2015</text:p>
          </table:table-cell>
          <table:table-cell table:style-name="TableRowCell" office:value-type="string">
            <text:p text:style-name="Table_20_Contents">ГБУ ЦДС «Южный» по Каширское ш., д. 124, к. 2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Выставка работ ко Дню победы на тему: « Спасибо деду за Победу» в студии «Творческая мастерская»</text:p>
          </table:table-cell>
          <table:table-cell table:style-name="TableRowCell" office:value-type="string">
            <text:p text:style-name="Table_20_Contents">04.05-10.05.2015</text:p>
          </table:table-cell>
          <table:table-cell table:style-name="TableRowCell" office:value-type="string">
            <text:p text:style-name="Table_20_Contents">СДК «Русколань»</text:p>
            <text:p text:style-name="Table_20_Contents">Елецкая ул., 18</text:p>
          </table:table-cell>
          <table:table-cell table:style-name="TableRowCell" office:value-type="string">
            <text:p text:style-name="Table_20_Contents">60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7</text:p>
          </table:table-cell>
          <table:table-cell table:style-name="TableRowCell" office:value-type="string">
            <text:p text:style-name="Table_20_Contents">Товарищеская встреча по волейболу между дворовыми командами «Команда нашего двора!»</text:p>
          </table:table-cell>
          <table:table-cell table:style-name="TableRowCell" office:value-type="string">
            <text:p text:style-name="Table_20_Contents">04.05.2015</text:p>
            <text:p text:style-name="Table_20_Contents">16-00</text:p>
          </table:table-cell>
          <table:table-cell table:style-name="TableRowCell" office:value-type="string">
            <text:p text:style-name="Table_20_Contents">Дворовая спортивная площадка</text:p>
            <text:p text:style-name="Table_20_Contents">Елецкая ул., д.35, к. 2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        <text:p text:style-name="Table_20_Contents">Музыкально-танцевальный вечер в ветеранском дворике «Это праздник со слезами на глазах»</text:p>
          </table:table-cell>
          <table:table-cell table:style-name="TableRowCell" office:value-type="string">
            <text:p text:style-name="Table_20_Contents">05.05.2015</text:p>
            <text:p text:style-name="Table_20_Contents">13.00</text:p>
          </table:table-cell>
          <table:table-cell table:style-name="TableRowCell" office:value-type="string">
            <text:p text:style-name="Table_20_Contents">ГБУ ЦДС «Южный»</text:p>
            <text:p text:style-name="Table_20_Contents">Каширское шоссе, д. 124, к. 2</text:p>
          </table:table-cell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Барсуков Г.С.</text:p>
          </table:table-cell>
        </table:table-row>
        <table:table-row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Военно-патриотическая игра «Зарница», праздник двора</text:p>
          </table:table-cell>
          <table:table-cell table:style-name="TableRowCell" office:value-type="string">
            <text:p text:style-name="Table_20_Contents">05.05.2015</text:p>
            <text:p text:style-name="Table_20_Contents">16.00</text:p>
          </table:table-cell>
          <table:table-cell table:style-name="TableRowCell" office:value-type="string">
            <text:p text:style-name="Table_20_Contents">Дворовая спортивная площадка по адресу: Каширское ш., д. 128, к. 2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Высоцкая О.А.</text:p>
          </table:table-cell>
        </table:table-row>
        <table:table-row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Показ фильмов о Великой Отечественной Войне 1941-1945 годов, в рамках городского проекта «Эшелон Победы»</text:p>
          </table:table-cell>
          <table:table-cell table:style-name="TableRowCell" office:value-type="string">
            <text:p text:style-name="Table_20_Contents">30.04.-11.05.2015</text:p>
          </table:table-cell>
          <table:table-cell table:style-name="TableRowCell" office:value-type="string">
            <text:p text:style-name="Table_20_Contents">ГЭЦКИ « Авангард»</text:p>
            <text:p text:style-name="Table_20_Contents">ул. Генерала Белова, д.18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Бурмистрова М.И.</text:p>
          </table:table-cell>
        </table:table-row>
        <table:table-row>
          <table:table-cell table:style-name="TableRowCell" office:value-type="string">
            <text:p text:style-name="Table_20_Contents">21</text:p>
          </table:table-cell>
          <table:table-cell table:style-name="TableRowCell" office:value-type="string">
            <text:p text:style-name="Table_20_Contents">Концерт вокально-инструментального дуэта «Мозаика» - «С днем Победы!»</text:p>
          </table:table-cell>
          <table:table-cell table:style-name="TableRowCell" office:value-type="string">
            <text:p text:style-name="Table_20_Contents">09.05.2015</text:p>
            <text:p text:style-name="Table_20_Contents">11.00-13.00</text:p>
          </table:table-cell>
          <table:table-cell table:style-name="TableRowCell" office:value-type="string">
            <text:p text:style-name="Table_20_Contents">ЦСО</text:p>
            <text:p text:style-name="Table_20_Contents">ул. Домодедовская, д. 24, к. 4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Новосельская Л.А.</text:p>
          </table:table-cell>
        </table:table-row>
        <table:table-row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Сольный концерт Ирины Рощиной «Вам, Ветераны, посвящаю сердце свое!»</text:p>
          </table:table-cell>
          <table:table-cell table:style-name="TableRowCell" office:value-type="string">
            <text:p text:style-name="Table_20_Contents">09.05.2015</text:p>
            <text:p text:style-name="Table_20_Contents">14.00-15.00</text:p>
          </table:table-cell>
          <table:table-cell table:style-name="TableRowCell" office:value-type="string">
            <text:p text:style-name="Table_20_Contents">ЦСО</text:p>
            <text:p text:style-name="Table_20_Contents">ул. Домодедовская, д. 24, к. 4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Новосельская Л.А.</text:p>
          </table:table-cell>
        </table:table-row>
        <table:table-row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Выставка-хроника. Беседы у выставки. Обзор «Итоги войны и цена Победы»</text:p>
          </table:table-cell>
          <table:table-cell table:style-name="TableRowCell" office:value-type="string">
            <text:p text:style-name="Table_20_Contents">05- 11.05.2015</text:p>
            <text:p text:style-name="Table_20_Contents">13.00-20.00</text:p>
          </table:table-cell>
          <table:table-cell table:style-name="TableRowCell" office:value-type="string">
            <text:p text:style-name="Table_20_Contents">Библиотека № 149</text:p>
            <text:p text:style-name="Table_20_Contents">ул. Ясеневая, д. 34, к.4</text:p>
          </table:table-cell>
          <table:table-cell table:style-name="TableRowCell" office:value-type="string">
            <text:p text:style-name="Table_20_Contents">45</text:p>
          </table:table-cell>
          <table:table-cell table:style-name="TableRowCell" office:value-type="string">
            <text:p text:style-name="Table_20_Contents">Казьмина Л.П.</text:p>
          </table:table-cell>
        </table:table-row>
        <table:table-row>
          <table:table-cell table:style-name="TableRowCell" office:value-type="string">
            <text:p text:style-name="Table_20_Contents">24</text:p>
          </table:table-cell>
          <table:table-cell table:style-name="TableRowCell" office:value-type="string">
            <text:p text:style-name="Table_20_Contents">Уроки мужества «Юные герои Великой Отечественной Войны».</text:p>
          </table:table-cell>
          <table:table-cell table:style-name="TableRowCell" office:value-type="string">
            <text:p text:style-name="Table_20_Contents">06-07.2015</text:p>
            <text:p text:style-name="Table_20_Contents">12.00</text:p>
          </table:table-cell>
          <table:table-cell table:style-name="TableRowCell" office:value-type="string">
            <text:p text:style-name="Table_20_Contents">Библиотека № 149</text:p>
            <text:p text:style-name="Table_20_Contents">ул. Ясеневая, д. 34, к.4</text:p>
          </table:table-cell>
          <table:table-cell table:style-name="TableRowCell" office:value-type="string">
            <text:p text:style-name="Table_20_Contents">46</text:p>
          </table:table-cell>
          <table:table-cell table:style-name="TableRowCell" office:value-type="string">
            <text:p text:style-name="Table_20_Contents">Казьмина Л.П.</text:p>
          </table:table-cell>
        </table:table-row>
        <table:table-row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Литературно – музыкальная композиция «Весной - 45 года»</text:p>
          </table:table-cell>
          <table:table-cell table:style-name="TableRowCell" office:value-type="string">
            <text:p text:style-name="Table_20_Contents">08.05.2015 16.00</text:p>
          </table:table-cell>
          <table:table-cell table:style-name="TableRowCell" office:value-type="string">
            <text:p text:style-name="Table_20_Contents">Библиотека № 149</text:p>
            <text:p text:style-name="Table_20_Contents">ул. Ясеневая, д. 34, к.4</text:p>
          </table:table-cell>
          <table:table-cell table:style-name="TableRowCell" office:value-type="string">
            <text:p text:style-name="Table_20_Contents">35</text:p>
          </table:table-cell>
          <table:table-cell table:style-name="TableRowCell" office:value-type="string">
            <text:p text:style-name="Table_20_Contents">Казьмина Л.П.</text:p>
          </table:table-cell>
        </table:table-row>
        <table:table-row>
          <table:table-cell table:style-name="TableRowCell" office:value-type="string">
            <text:p text:style-name="Table_20_Contents">26</text:p>
          </table:table-cell>
          <table:table-cell table:style-name="TableRowCell" office:value-type="string">
            <text:p text:style-name="Table_20_Contents">Выставка - дата «И кистью, и пером о подвиге твоем!»</text:p>
          </table:table-cell>
          <table:table-cell table:style-name="TableRowCell" office:value-type="string">
            <text:p text:style-name="Table_20_Contents">01.04.-31.05.15</text:p>
            <text:p text:style-name="Table_20_Contents">12.00-17.00</text:p>
          </table:table-cell>
          <table:table-cell table:style-name="TableRowCell" office:value-type="string">
            <text:p text:style-name="Table_20_Contents">Библиотека № 152</text:p>
            <text:p text:style-name="Table_20_Contents">Ул. Воронежская, д. 10</text:p>
          </table:table-cell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Белякова Т.М.</text:p>
          </table:table-cell>
        </table:table-row>
        <table:table-row>
          <table:table-cell table:style-name="TableRowCell" office:value-type="string">
            <text:p text:style-name="Table_20_Contents">27</text:p>
          </table:table-cell>
          <table:table-cell table:style-name="TableRowCell" office:value-type="string">
            <text:p text:style-name="Table_20_Contents">Литературно-музыкальный праздник «Победные страницы мы листаем…»</text:p>
          </table:table-cell>
          <table:table-cell table:style-name="TableRowCell" office:value-type="string">
            <text:p text:style-name="Table_20_Contents">05.05.2015</text:p>
            <text:p text:style-name="Table_20_Contents">14.00</text:p>
          </table:table-cell>
          <table:table-cell table:style-name="TableRowCell" office:value-type="string">
            <text:p text:style-name="Table_20_Contents">Библиотека № 152</text:p>
            <text:p text:style-name="Table_20_Contents">Ул. Воронежская, д. 10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Белякова Т.М.</text:p>
          </table:table-cell>
        </table:table-row>
        <table:table-row>
          <table:table-cell table:style-name="TableRowCell" office:value-type="string">
            <text:p text:style-name="Table_20_Contents">28</text:p>
          </table:table-cell>
          <table:table-cell table:style-name="TableRowCell" office:value-type="string">
            <text:p text:style-name="Table_20_Contents">Видео лекторий «Гремя огнем сверкая блеском стали. Оружие Победы»</text:p>
          </table:table-cell>
          <table:table-cell table:style-name="TableRowCell" office:value-type="string">
            <text:p text:style-name="Table_20_Contents">14.05.2015</text:p>
            <text:p text:style-name="Table_20_Contents">14.00</text:p>
          </table:table-cell>
          <table:table-cell table:style-name="TableRowCell" office:value-type="string">
            <text:p text:style-name="Table_20_Contents">Библиотека № 152</text:p>
            <text:p text:style-name="Table_20_Contents">Ул. Воронежская, д. 10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елякова Т.М.</text:p>
          </table:table-cell>
        </table:table-row>
        <table:table-row>
          <table:table-cell table:style-name="TableRowCell" office:value-type="string">
            <text:p text:style-name="Table_20_Contents">29</text:p>
          </table:table-cell>
          <table:table-cell table:style-name="TableRowCell" office:value-type="string">
            <text:p text:style-name="Table_20_Contents">Литературный час «Поэзия моя, ты из окопа»</text:p>
          </table:table-cell>
          <table:table-cell table:style-name="TableRowCell" office:value-type="string">
            <text:p text:style-name="Table_20_Contents">28.04.2015</text:p>
          </table:table-cell>
          <table:table-cell table:style-name="TableRowCell" office:value-type="string">
            <text:p text:style-name="Table_20_Contents">Библиотека № 147</text:p>
            <text:p text:style-name="Table_20_Contents">ул. Домодедовская, д. 4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Лисенкова И.Б.</text:p>
          </table:table-cell>
        </table:table-row>
        <table:table-row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Виртуальная экскурсия «Города-герои»</text:p>
          </table:table-cell>
          <table:table-cell table:style-name="TableRowCell" office:value-type="string">
            <text:p text:style-name="Table_20_Contents">07.05.2015</text:p>
            <text:p text:style-name="Table_20_Contents">11:00-14:00</text:p>
          </table:table-cell>
          <table:table-cell table:style-name="TableRowCell" office:value-type="string">
            <text:p text:style-name="Table_20_Contents">Библиотека № 147</text:p>
            <text:p text:style-name="Table_20_Contents">ул. Домодедовская, д. 44</text:p>
          </table:table-cell>
          <table:table-cell table:style-name="TableRowCell" office:value-type="string">
            <text:p text:style-name="Table_20_Contents">36</text:p>
          </table:table-cell>
          <table:table-cell table:style-name="TableRowCell" office:value-type="string">
            <text:p text:style-name="Table_20_Contents">Лисенкова И.Б.</text:p>
          </table:table-cell>
        </table:table-row>
        <table:table-row>
          <table:table-cell table:style-name="TableRowCell" office:value-type="string">
            <text:p text:style-name="Table_20_Contents">31</text:p>
          </table:table-cell>
          <table:table-cell table:style-name="TableRowCell" office:value-type="string">
            <text:p text:style-name="Table_20_Contents">Экскурсия по музею «Богатыри ХХ века»</text:p>
          </table:table-cell>
          <table:table-cell table:style-name="TableRowCell" office:value-type="string">
            <text:p text:style-name="Table_20_Contents">08.05.2015</text:p>
            <text:p text:style-name="Table_20_Contents">15:00</text:p>
          </table:table-cell>
          <table:table-cell table:style-name="TableRowCell" office:value-type="string">
            <text:p text:style-name="Table_20_Contents">Библиотека № 147</text:p>
            <text:p text:style-name="Table_20_Contents">ул. Домодедовская, д. 4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Лисенкова И.Б.</text:p>
          </table:table-cell>
        </table:table-row>
        <table:table-row>
          <table:table-cell table:style-name="TableRowCell" office:value-type="string">
            <text:p text:style-name="Table_20_Contents">32</text:p>
          </table:table-cell>
          <table:table-cell table:style-name="TableRowCell" office:value-type="string">
            <text:p text:style-name="Table_20_Contents">Литературно-музыкальный вечер «Музы не молчали…»</text:p>
          </table:table-cell>
          <table:table-cell table:style-name="TableRowCell" office:value-type="string">
            <text:p text:style-name="Table_20_Contents">06.05.2015</text:p>
            <text:p text:style-name="Table_20_Contents">14.00</text:p>
          </table:table-cell>
          <table:table-cell table:style-name="TableRowCell" office:value-type="string">
            <text:p text:style-name="Table_20_Contents">Библиотека № 155</text:p>
            <text:p text:style-name="Table_20_Contents">Гурьевский пр-д, д. 15, к. 2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оева С.В.</text:p>
          </table:table-cell>
        </table:table-row>
        <table:table-row>
          <table:table-cell table:style-name="TableRowCell" office:value-type="string">
            <text:p text:style-name="Table_20_Contents">33</text:p>
          </table:table-cell>
          <table:table-cell table:style-name="TableRowCell" office:value-type="string">
            <text:p text:style-name="Table_20_Contents">Международная акция «Читаем детям о войне»</text:p>
          </table:table-cell>
          <table:table-cell table:style-name="TableRowCell" office:value-type="string">
            <text:p text:style-name="Table_20_Contents">06.05.2015</text:p>
            <text:p text:style-name="Table_20_Contents">11.00</text:p>
          </table:table-cell>
          <table:table-cell table:style-name="TableRowCell" office:value-type="string">
            <text:p text:style-name="Table_20_Contents">Библиотека № 155</text:p>
            <text:p text:style-name="Table_20_Contents">Гурьевский пр-д, д. 15, к. 2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оева С.В.</text:p>
          </table:table-cell>
        </table:table-row>
        <table:table-row>
          <table:table-cell table:style-name="TableRowCell" office:value-type="string">
            <text:p text:style-name="Table_20_Contents">34</text:p>
          </table:table-cell>
          <table:table-cell table:style-name="TableRowCell" office:value-type="string">
            <text:p text:style-name="Table_20_Contents">Презентация «Страницы книг расскажут о войне»</text:p>
          </table:table-cell>
          <table:table-cell table:style-name="TableRowCell" office:value-type="string">
            <text:p text:style-name="Table_20_Contents">07.05.2015-</text:p>
            <text:p text:style-name="Table_20_Contents">15.00</text:p>
          </table:table-cell>
          <table:table-cell table:style-name="TableRowCell" office:value-type="string">
            <text:p text:style-name="Table_20_Contents">Библиотека № 155</text:p>
            <text:p text:style-name="Table_20_Contents">Гурьевский пр-д, д. 15, к. 2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Боева С.В.</text:p>
          </table:table-cell>
        </table:table-row>
      </table:table>
      <text:p text:style-name="First_20_paragraph"><text:span text:style-name="T1">Заместитель главы управы Ершова Н.С.</text:span></text:p>
      <text:p text:style-name="Text_20_body"><text:line-break/></text:p>
      <text:p text:style-name="Text_20_body">Адрес страницы: <text:a xlink:type="simple" xlink:href="http://orehovo-borisovo-juzhnoe.mos.ru/presscenter/news/detail/1794038.html" office:name=""><text:span text:style-name="Definition">http://orehovo-borisovo-juzhnoe.mos.ru/presscenter/news/detail/179403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8:15:10Z</meta:creation-date>
    <dc:date>2023-05-24T08:15:10Z</dc:date>
  </office:meta>
</office:document-meta>
</file>