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ализация-акции-миллион-деревьев"/>Реализация акции «Миллион деревьев»<text:bookmark-end text:name="реализация-акции-миллион-деревьев"/></text:h>
      <text:p text:style-name="First_20_paragraph">24.04.2015</text:p>
      <text:p text:style-name="Text_20_body">     В рамках реализации акции «Миллион деревьев» в районе Орехово-Борисово Южное 22 апреля высадили деревья и кустарники во дворах жилых домов.</text:p>
      <text:p text:style-name="Text_20_body">Актив первичного отделения №-2 местного отделения Партии <text:span text:style-name="T1">«ЕДИНАЯ РОССИЯ»</text:span> сажал кустарники и деревья по Гурьевскому проезду. Акцию «Миллион деревьев» горячо поддерживают и жители района.</text:p>
      <text:p text:style-name="Text_20_body">В честь 70-летия Победы, деревья были посажены в память ветеранов Великой Отечественной войны, которых уже нет. На деревья были повязаны ленточки с фамилией ветерана «Родной для всех, герой для каждого! »   <text:line-break/> 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presscenter/news/detail/1793968.html" office:name=""><text:span text:style-name="Definition">http://orehovo-borisovo-juzhnoe.mos.ru/presscenter/news/detail/179396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39:45Z</meta:creation-date>
    <dc:date>2025-04-09T23:39:45Z</dc:date>
  </office:meta>
</office:document-meta>
</file>