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ладелец-автотранспортного-средства-ваз-2104-сине-зелёного-цвета-без-государственных-регистрационных-знаков-расположенного-по-адресу-ясеневая-ул.-д.-28"/>Владелец автотранспортного средства ВАЗ 2104, сине-зелёного цвета, без государственных регистрационных знаков, расположенного по адресу: Ясеневая ул., д. 28<text:bookmark-end text:name="владелец-автотранспортного-средства-ваз-2104-сине-зелёного-цвета-без-государственных-регистрационных-знаков-расположенного-по-адресу-ясеневая-ул.-д.-28"/></text:h>
      <text:p text:style-name="First_20_paragraph">16.04.2015</text:p>
      <text:p text:style-name="Text_20_body">Просим владельца автотранспортного средства <text:span text:style-name="T1">ВАЗ 2104, сине-зелёного цвета, без государственных регистрационных знаков, расположенного по адресу: Ясеневая ул., д. 28</text:span> привести вышеуказанное транспортное средство в состояние, не позволяющее идентифицировать его как брошенное, или переместить его в места, позволяющие хранить транспортное средство без создания помех в организации благоустройства территории района Орехово-Борисово Южное.</text:p>
      <text:p text:style-name="Text_20_body">В соответствии с постановлением Правительства Москвы от 23 сентября 2014 №569-ПП «О Порядке выявления, перемещения, временного хранения и утилизации брошенных, в том числе разукомплектованных транспортных средств в г. Москве» Комиссией по обследованию транспортных средств в районе Орехово-Борисово Южное, утвержденной Распоряжением управы района Орехово-Борисово Южное от 19 ноября 2014 года № ОЮ-05-70 «О порядке выявления, перемещения, временного хранения и утилизации брошенных, в том числе разукомплектованных, транспортных средств в районе Орехово-Борисово Южное» составлен Акт № <text:span text:style-name="T2">041</text:span> от <text:span text:style-name="T2">14.04.2015</text:span> об обнаружении транспортного средства имеющего признаки брошенного, разукомплектованного.</text:p>
      <text:p text:style-name="Text_20_body">В случае не выполнения вышеизложенного данное транспортное средство будет принудительно перемещено на специализированную стоянку.</text:p>
      <text:p text:style-name="Text_20_body">Контактные телефоны для получения дополнительной информации:</text:p>
      <text:p text:style-name="Text_20_body">8 495 398-53-26 ГКУ «ИС района Орехово-Борисово Южное</text:p>
      <text:p text:style-name="Text_20_body">8 495 343-11-51 управа района Орехово-Борисово Южное</text:p>
      <text:p text:style-name="Text_20_body"><text:line-break/></text:p>
      <text:p text:style-name="Text_20_body">Адрес страницы: <text:a xlink:type="simple" xlink:href="http://orehovo-borisovo-juzhnoe.mos.ru/presscenter/news/detail/1748173.html" office:name=""><text:span text:style-name="Definition">http://orehovo-borisovo-juzhnoe.mos.ru/presscenter/news/detail/1748173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3T03:27:13Z</meta:creation-date>
    <dc:date>2023-08-03T03:27:13Z</dc:date>
  </office:meta>
</office:document-meta>
</file>