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ет-всероссийская-акция-библионочь-2015"/>В Москве пройдет всероссийская акция «Библионочь 2015»<text:bookmark-end text:name="в-москве-пройдет-всероссийская-акция-библионочь-2015"/></text:h>
      <text:p text:style-name="First_20_paragraph">15.04.2015</text:p>
      <text:p text:style-name="Text_20_body"><text:span text:style-name="T1">В ночь с 24 на 25 апреля по всей России пройдет масштабная книжная акция «Библионочь». В этом году она станет центральным событием Года литературы в России и объединит не только библиотеки, но и литературные музеи, книжные магазины и интернет-платформы по всей стране.</text:span></text:p>
      <text:p text:style-name="Text_20_body">В этом году в московской акции примут участие более 200 библиотек, музеев и культурных центров. Общая тема акции на этот раз — «Открой дневник – поймай время». Именно дневники писателей, видных деятелей эпохи и даже простых людей помогут нам, современным жителям России, совершить путешествие во времени и проникнуться атмосферой исторического прошлого.</text:p>
      <text:p text:style-name="Text_20_body">«Библионочь» — ежегодный фестиваль чтения и литературы, проводящийся с 2012 года. Тогда акция была инициирована самим библиотечным сообществом Москвы и Ассоциацией менеджеров культуры (АМК).</text:p>
      <text:p text:style-name="Text_20_body">В рамках акции библиотеки расширяют время и формат своей работы – устраивают на своей территории лекции и открытые чтения, театральные постановки и концерты, выставки, а также встречи с современными авторами.</text:p>
      <text:p text:style-name="Text_20_body">В этом году любителей книг ждут новые культурные спецпроекты – «Город в словах», «Художник и книга», а также «Дневник горожанина». Они выведут книжный праздник за пределы библиотек и музеев на улицы столицы: в парки и на бульвары. Но сохранятся и уже традиционные, полюбившиеся москвичам проекты - «Библиосумерки» и «Библиофары».</text:p>
      <text:p text:style-name="Text_20_body"><text:span text:style-name="T2">Спецпроекты «Библионочи 2015»:</text:span></text:p>
      <text:p text:style-name="Text_20_body"><text:span text:style-name="T3">Библиосумерки</text:span></text:p>
      <text:p text:style-name="Text_20_body">Детские программы «Библионочи» по традиции пройдут в рамках специального проекта «Библиосумерки». Юных читателей ждет целый комплекс интерактивных мероприятий.</text:p>
      <text:p text:style-name="Text_20_body">Весь вечер, до 22:00 для детей будут проходить увлекательные квесты, викторины и мастер-классы. А герои любимых произведений помогут им очутиться в сказке и узнать новые интересные истории и факты.</text:p>
      <text:p text:style-name="Text_20_body"><text:span text:style-name="T3">Библиофары</text:span></text:p>
      <text:p text:style-name="Text_20_body">«Библиофары» – еще один специальный проект «Бибилоночи». Его цель – привлечь к участию в акции такие районы города, где в шаговой доступности нет ни музеев, ни библиотек, ни магазинов с книжной продукцией. Таким образом, «Библиотеки на колесах» могут стать не только средством транспортировки книг, но и важным звеном библиотечной системы России, выполняющим особые социальные функции.</text:p>
      <text:p text:style-name="Text_20_body"><text:span text:style-name="T3">Город в словах</text:span></text:p>
      <text:p text:style-name="Text_20_body">В рамках подготовки к «Бибилионочи» в центре Москвы будут созданы десять уникальных работ в формате паблик-арт, которые должны связать воедино творчество современных писателей и художников.</text:p>
      <text:p text:style-name="Text_20_body">Популярные граффитеры изобразят на стенах московских домов иллюстрации к книгам современных авторов, а также цитаты из них. Каждый объект будет снабжен qr-кодами со ссылками на литературное произведение и адресом ближайшей библиотеки, в которой можно будет получить эту самую книгу. Все это позволит превратить городское пространство в «Виртуальную книжную полку».</text:p>
      <text:p text:style-name="Text_20_body"><text:span text:style-name="T3">Дневник горожанина</text:span></text:p>
      <text:p text:style-name="Text_20_body">Специально для «Библионочи» Библиотека-читальня им. И.С. Тургенева и отделение культурологи НИУ ВШЭ позволят всем желающим принять участие в создании коллективного произведения искусства под названием «Дневник горожанина».</text:p>
      <text:p text:style-name="Text_20_body">Вас ждет тотальная инсталляция, материалом для которой выступят дневники простых горожан. В рамках проекта дневник может существовать в самых разных видах, будь то классический текст, видеозапись, подборка фотографий или страничка на социальной сети. Получившаяся на их основе инсталляция покажет, как современный горожанин видит и чувствует окружающий мир и свое место в нем.</text:p>
      <text:p text:style-name="Text_20_body"><text:span text:style-name="T3">Художник и книга</text:span></text:p>
      <text:p text:style-name="Text_20_body">Цикл выставок, посвященных книжным иллюстрациям также откроется в Москве 24 апреля. На них будут представлены работы известных художников–иллюстраторов: С. Алимова, В. Перцова, Г. Калиновского, Б. Диодорова, Е. Монина и других. А также гостей фестиваля ждут выставки молодых художников, увлекательные лекции и творческие вечера, мастер-классы для детей, презентации комиксов и многое-многое другое.</text:p>
      <text:p text:style-name="Text_20_body">Кроме того, в рамках проекта в парках и на бульварах Москвы будут выставлены работы русских и зарубежных художников-иллюстраторов.</text:p>
      <text:p text:style-name="Text_20_body">Контактная информация для СМИ:</text:p>
      <text:p text:style-name="Text_20_body">София Авдюхина / 8 916 313 41 99 / <text:a xlink:type="simple" xlink:href="mailto:sa@massovet.ru" office:name=""><text:span text:style-name="Definition">sa@massovet.ru</text:span></text:a></text:p>
      <text:p text:style-name="Text_20_body"><text:line-break/></text:p>
      <text:p text:style-name="Text_20_body">Адрес страницы: <text:a xlink:type="simple" xlink:href="http://orehovo-borisovo-juzhnoe.mos.ru/presscenter/news/detail/1746138.html" office:name=""><text:span text:style-name="Definition">http://orehovo-borisovo-juzhnoe.mos.ru/presscenter/news/detail/174613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6:04:02Z</meta:creation-date>
    <dc:date>2023-07-02T16:04:02Z</dc:date>
  </office:meta>
</office:document-meta>
</file>