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градостроительной-сфере-на-апрель---июнь-2015"/>ГРАФИК проведения обучающих семинаров по предоставлению в электронном виде государственных услуг в градостроительной сфере на апрель - июнь 2015<text:bookmark-end text:name="график-проведения-обучающих-семинаров-по-предоставлению-в-электронном-виде-государственных-услуг-в-градостроительной-сфере-на-апрель---июнь-2015"/></text:h>
      <text:p text:style-name="First_20_paragraph">05.04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Наименование государственной услуги</text:p>
          </table:table-cell>
          <table:table-cell table:style-name="TableRowCell" office:value-type="string">
            <text:p text:style-name="Table_20_Contents">д</text:p>
          </table:table-cell>
          <table:table-cell table:style-name="TableRowCell" office:value-type="string" table:number-columns-spanned="2">
            <text:p text:style-name="Table_20_Contents">ата проведения</text:p>
          </table:table-cell>
          <table:table-cell table:style-name="TableRowCell" office:value-type="string" table:number-rows-spanned="2">
            <text:p text:style-name="Table_20_Contents">Место проведения и время</text:p>
          </table:table-cell>
          <table:table-cell table:style-name="TableRowCell" office:value-type="string" table:number-rows-spanned="2">
            <text:p text:style-name="Table_20_Contents">Ответственный за организацию, контактная информация</text:p>
          </table:table-cell>
        </table:table-row>
        <table:table-row>
          <table:table-cell table:style-name="TableRowCell" office:value-type="string">
            <text:p text:style-name="Table_20_Contents">Апрель</text:p>
          </table:table-cell>
          <table:table-cell table:style-name="TableRowCell" office:value-type="string">
            <text:p text:style-name="Table_20_Contents">Май</text:p>
          </table:table-cell>
          <table:table-cell table:style-name="TableRowCell" office:value-type="string">
            <text:p text:style-name="Table_20_Contents">Июнь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одготовка, утверждение и изменение ГПЗУ</text:p>
          </table:table-cell>
          <table:table-cell table:style-name="TableRowCell" office:value-type="string" table:number-rows-spanned="5">
            <text:p text:style-name="Table_20_Contents">06.04.2015 27.04.2015</text:p>
          </table:table-cell>
          <table:table-cell table:style-name="TableRowCell" office:value-type="string" table:number-rows-spanned="5">
            <text:p text:style-name="Table_20_Contents">18.05.2015 25.05.2015</text:p>
          </table:table-cell>
          <table:table-cell table:style-name="TableRowCell" office:value-type="string" table:number-rows-spanned="5">
            <text:p text:style-name="Table_20_Contents">08.06.2015 29.06.2015</text:p>
          </table:table-cell>
          <table:table-cell table:style-name="TableRowCell" office:value-type="string" table:number-rows-spanned="5">
            <text:p text:style-name="Table_20_Contents">Москомархитектура, Москва, Триумфальная пл., д.1, большой зал Архсовета в 14.15</text:p>
          </table:table-cell>
          <table:table-cell table:style-name="TableRowCell" office:value-type="string" table:number-rows-spanned="5">
            <text:p text:style-name="Table_20_Contents">В.А.Русанов 8 (499) 766 24 54 8 (499) 250 47 44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Подготовка и выдача свидетельства об утверждении АГР объекта капитального строительства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формление Паспорта колористического решения фасадов зданий, строений, сооружений в городе Москве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Согласование дизайн-проекта размещения вывески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Предоставление сведений, содержащихся в ИАИС ОГД города Москвы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Государственная экспертиза проектной документации и результатов инженерных изысканий</text:p>
          </table:table-cell>
          <table:table-cell table:style-name="TableRowCell" office:value-type="string">
            <text:p text:style-name="Table_20_Contents">23.04.2015</text:p>
          </table:table-cell>
          <table:table-cell table:style-name="TableRowCell" office:value-type="string">
            <text:p text:style-name="Table_20_Contents">21.05.2015</text:p>
          </table:table-cell>
          <table:table-cell table:style-name="TableRowCell" office:value-type="string">
            <text:p text:style-name="Table_20_Contents">25.06.2015</text:p>
          </table:table-cell>
          <table:table-cell table:style-name="TableRowCell" office:value-type="string">
            <text:p text:style-name="Table_20_Contents">Мосгосэкспертиза</text:p>
            <text:p text:style-name="Table_20_Contents">Москва, ул.2-я Брестская, д. 8, Зал совещаний, 4 этаж в 10-00</text:p>
          </table:table-cell>
          <table:table-cell table:style-name="TableRowCell" office:value-type="string">
            <text:p text:style-name="Table_20_Contents">Р.Н.Василенко 8 (495) 620 20 00 (доб. 56495)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Выдача разрешения на строительство</text:p>
          </table:table-cell>
          <table:table-cell table:style-name="TableRowCell" office:value-type="string" table:number-rows-spanned="3">
            <text:p text:style-name="Table_20_Contents">07.04.2015 21.04.2015</text:p>
          </table:table-cell>
          <table:table-cell table:style-name="TableRowCell" office:value-type="string" table:number-rows-spanned="3">
            <text:p text:style-name="Table_20_Contents">12.05.2015 26.05.2015</text:p>
          </table:table-cell>
          <table:table-cell table:style-name="TableRowCell" office:value-type="string" table:number-rows-spanned="3">
            <text:p text:style-name="Table_20_Contents">09.06.2015 23.06.2015</text:p>
          </table:table-cell>
          <table:table-cell table:style-name="TableRowCell" office:value-type="string" table:number-rows-spanned="3">
            <text:p text:style-name="Table_20_Contents">Мосгосстройнадзор Москва, ул. Брянская, д. 9, каб. 606а в 11-00</text:p>
          </table:table-cell>
          <table:table-cell table:style-name="TableRowCell" office:value-type="string" table:number-rows-spanned="3">
            <text:p text:style-name="Table_20_Contents">А.Б.Пирогов, Е.В.Журавлева С.Д.Вихлянцев Д.А.Арбузов Заявки на участие: mgsn.seminar (5)vandex.ru Контактное лицо Н.В.Можаева 8(499)240-20-80, внутр.12093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Выдача разрешения на ввод объекта в эксплуатацию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orehovo-borisovo-juzhnoe.mos.ru/presscenter/news/detail/1714891.html" office:name=""><text:span text:style-name="Definition">http://orehovo-borisovo-juzhnoe.mos.ru/presscenter/news/detail/171489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4T16:32:43Z</meta:creation-date>
    <dc:date>2023-09-24T16:32:43Z</dc:date>
  </office:meta>
</office:document-meta>
</file>