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орядке-исчисления-и-сроках-уплаты-налогов"/>О порядке исчисления и сроках уплаты налогов<text:bookmark-end text:name="о-порядке-исчисления-и-сроках-уплаты-налогов"/></text:h>
      <text:p text:style-name="First_20_paragraph">16.03.2015</text:p>
      <text:p text:style-name="Text_20_body">С 1 января по 30 апреля 2015 года во всех столичных налоговых инспекциях проходит Декларационная кампания.</text:p>
      <text:p text:style-name="Text_20_body">Налогоплательщики, которые в 2014 году получили доходы:</text:p>
      <text:p text:style-name="Text_20_body">• от продажи имущества, находившегося в собственности менее трех лет</text:p>
      <text:p text:style-name="Text_20_body">• в порядке дарения от физических лиц, не являющихся близкими родственниками</text:p>
      <text:p text:style-name="Text_20_body">• по договорам найма (аренды)</text:p>
      <text:p text:style-name="Text_20_body">• с которых не был удержан налог за прошлые периоды</text:p>
      <text:p text:style-name="Text_20_body">• от выигрышей в лотереях и в игорных заведениях</text:p>
      <text:p text:style-name="Text_20_body">обязаны в срок не позднее 30 апреля 2015 года представить налоговую декларацию по НДФЛ и уплатить налог не позднее 15 июля.</text:p>
      <text:p text:style-name="Text_20_body">В помощь налогоплательщикам, желающим получить практическую помощь по заполнению налоговой декларации или консультации по другим вопросам налогообложения, 27-28 марта и 24-25 апреля 2015 года проводятся дни открытых дверей.</text:p>
      <text:p text:style-name="Text_20_body">В эти дни сотрудники московских инспекций вам помогут:</text:p>
      <text:p text:style-name="Text_20_body">• узнать, как представить налоговую декларацию</text:p>
      <text:p text:style-name="Text_20_body">• получить налоговые вычеты</text:p>
      <text:p text:style-name="Text_20_body">• научиться пользоваться онлайн-сервисами ФНС России</text:p>
      <text:p text:style-name="Text_20_body">• получить доступ к «Личному кабинету налогоплательщика»</text:p>
      <text:p text:style-name="Text_20_body">• разрешить спорные ситуации</text:p>
      <text:p text:style-name="Text_20_body">• получить консультацию по вопросам налогообложения</text:p>
      <text:p text:style-name="Text_20_body">Все желающие смогут прямо на месте подать налоговую декларацию по НДФЛ при наличии необходимых сведений и документов.</text:p>
      <text:p text:style-name="Text_20_body">Более подробную информацию вы можете узнать на сайте <text:a xlink:type="simple" xlink:href="http://www.nalog.ru/rn77/" office:name=""><text:span text:style-name="Definition"><text:span text:style-name="T1">http://www.nalog.ru/rn77/</text:span></text:span></text:a> и в налоговых инспекциях столицы.</text:p>
      <text:p text:style-name="Text_20_body"><text:line-break/></text:p>
      <text:p text:style-name="Text_20_body">Адрес страницы: <text:a xlink:type="simple" xlink:href="http://orehovo-borisovo-juzhnoe.mos.ru/presscenter/news/detail/1657521.html" office:name=""><text:span text:style-name="Definition">http://orehovo-borisovo-juzhnoe.mos.ru/presscenter/news/detail/165752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19:30:00Z</meta:creation-date>
    <dc:date>2024-07-11T19:30:00Z</dc:date>
  </office:meta>
</office:document-meta>
</file>