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оценки-воздействия-на-окружающую-среду"/>ОПОВЕЩЕНИЕ о проведении общественных обсуждений оценки воздействия на окружающую среду<text:bookmark-end text:name="оповещение-о-проведении-общественных-обсуждений-оценки-воздействия-на-окружающую-среду"/></text:h>
      <text:p text:style-name="First_20_paragraph">16.05.2014</text:p>
      <text:p text:style-name="Text_20_body"><text:line-break/></text:p>
      <text:p text:style-name="Text_20_body"><text:span text:style-name="T1">ОПОВЕЩЕНИЕ</text:span></text:p>
      <text:p text:style-name="Text_20_body">о проведении общественных обсуждений</text:p>
      <text:p text:style-name="Text_20_body">оценки воздействия на окружающую среду</text:p>
      <text:p text:style-name="Text_20_body">ОАО «Мосинжпроект», управа района Орехово Борисово Южное уведомляют о проведении <text:span text:style-name="T1">с 16 мая 2014 г. по 16 июня 2014 г.</text:span> общественных обсуждений оценки воздействия на окружающую среду в соответствии с Федеральным законом от 23.11.1995 г. № 174-ФЗ «Об экологической экспертизе» по материалам проекта «Транспортная развязка на пересечении МКАД с Каширским шоссе» в части, касающейся мероприятий в границах ООПТ «Природно - исторический парк «Царицыно».</text:p>
      <text:p text:style-name="Text_20_body">Государственный заказчик: Департамент строительства города Москвы (адрес: 125009, г. Москва, Никитский пер., д.5, стр.6, тел.: 8 (495) 995-19-29).</text:p>
      <text:p text:style-name="Text_20_body">Технический заказчик на проектирование: ОАО «Мосинжпроект» (адрес: 101000 г.Москва, Девяткин пер., д.5, стр.2, тел. 8 (495) 625-25-44)</text:p>
      <text:p text:style-name="Text_20_body">Материалы оценки воздействия на окружающую среду проекта доступны для рассмотрения и подготовки замечаний и предложений заинтересованных лиц на сайте префектуры Южного административного округа города Москвы (<text:a xlink:type="simple" xlink:href="http://uao.mos.ru/" office:name=""><text:span text:style-name="Definition">http://uao.mos.ru/</text:span></text:a>), управы района Орехово-Борисово Южное (<text:a xlink:type="simple" xlink:href="http://old.uao.mos.ru/" office:name=""><text:span text:style-name="Definition">http://old.uao.mos.ru/</text:span></text:a>) и ОАО «Мосинжпроект» (kondrashovSV@mosinzhproekt.ru).</text:p>
      <text:p text:style-name="Text_20_body">Собрание участников общественных обсуждений состоится <text:span text:style-name="T1">10 июня 2014 года в 19.00 по адресу:</text:span> г. Москва, ул. Генерала Белова д.18, ГЭЦКИ «Авангард».</text:p>
      <text:p text:style-name="Text_20_body">Замечания и предложения принимаются по телефонам:</text:p>
      <text:p text:style-name="Text_20_body">По общим вопросам: Главный инженер проекта Кондрашов Сергей Владимирович (8(495) 225-19-40, доб. 1168, 8 (495) 625-06-66)</text:p>
      <text:p text:style-name="Text_20_body">По вопросам охраны окружающей среды: Главный инженер проекта Гуров Сергей Александрович (8(495) 225-19-40, доб. 4411)</text:p>
      <text:p text:style-name="Text_20_body">По вопросам благоустройства и озеленения: Ведущий инженер Калиниченко Людмила Фёдоровна (8(495) 225-19-40, доб. 4436)</text:p>
      <text:p text:style-name="Text_20_body"><text:line-break/></text:p>
      <text:p text:style-name="Text_20_body">Адрес страницы: <text:a xlink:type="simple" xlink:href="http://orehovo-borisovo-juzhnoe.mos.ru/presscenter/news/detail/1042821.html" office:name=""><text:span text:style-name="Definition">http://orehovo-borisovo-juzhnoe.mos.ru/presscenter/news/detail/104282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21:46:29Z</meta:creation-date>
    <dc:date>2023-07-07T21:46:29Z</dc:date>
  </office:meta>
</office:document-meta>
</file>