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кцию-о-современном-искусстве-прочитают-в-музее-царицыно"/>Лекцию о современном искусстве прочитают в музее «Царицыно»<text:bookmark-end text:name="лекцию-о-современном-искусстве-прочитают-в-музее-царицыно"/></text:h>
      <text:p text:style-name="First_20_paragraph">15.09.2021</text:p>
      <text:p text:style-name="Text_20_body">Лекцию о современном искусстве прочитают в музее «Царицыно». Фото: страница музея-заповедника «Царицыно» в социальных сетях</text:p>
      <text:p text:style-name="Text_20_body">В музее-заповеднике «Царицыно» 16 сентября пройдет лекция «Как воспринимать искусство ХХ-ХХI века».</text:p>
      <text:p text:style-name="Text_20_body">Лектором выступит искусствовед и координатор IV Триеннале текстильного искусства и современного гобелена Анна Карганова.</text:p>
      <text:p text:style-name="Text_20_body">В рамках встречи она расскажет гостям встречи, что можно отнести к современному искусству, как его научиться «читать», смотреть и воспринимать.</text:p>
      <text:p text:style-name="Text_20_body">Организаторы отметили, что лекцию смогут посетить москвичи старше 12 лет, предварительно зарегистрировавшись на <text:a xlink:type="simple" xlink:href="https://tsaritsyno-museum.ru/events/education/p/kak-vosprinimat-iskusstvo-xx-nachala-xxi-veka/" office:name=""><text:span text:style-name="Definition">сайте</text:span></text:a> музея-заповедника «Царицыно». Мероприятие начнется в 19:00.</text:p>
      <text:p text:style-name="Text_20_body">Напомним, что на протяжении десяти лет в Триеннале участвуют художники и авторы, занимающиеся в различных техниках. Часть экспозиции 2021 года расположат в царицынском пейзажном парке.</text:p>
      <text:p text:style-name="Text_20_body"><text:line-break/></text:p>
      <text:p text:style-name="Text_20_body">Адрес страницы: <text:a xlink:type="simple" xlink:href="http://orehovo-borisovo-juzhnoe.mos.ru/presscenter/news/detail/10256733.html" office:name=""><text:span text:style-name="Definition">http://orehovo-borisovo-juzhnoe.mos.ru/presscenter/news/detail/10256733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7T17:02:58Z</meta:creation-date>
    <dc:date>2024-07-07T17:02:58Z</dc:date>
  </office:meta>
</office:document-meta>
</file>