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и-главы-управы-с-населением"/>Встречи главы управы с населением<text:bookmark-end text:name="встречи-главы-управы-с-населением"/></text:h>
      <text:p text:style-name="First_20_paragraph">01.01.1970</text:p>
      <text:p text:style-name="Text_20_body"><text:line-break/></text:p>
      <text:p text:style-name="Text_20_body">Адрес страницы: <text:a xlink:type="simple" xlink:href="http://orehovo-borisovo-juzhnoe.mos.ru/presscenter/mediagallery/48831/1106993/" office:name=""><text:span text:style-name="Definition">http://orehovo-borisovo-juzhnoe.mos.ru/presscenter/mediagallery/48831/1106993/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6T12:02:54Z</meta:creation-date>
    <dc:date>2023-09-26T12:02:54Z</dc:date>
  </office:meta>
</office:document-meta>
</file>