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участии-во-всероссийском-конкурсе-в-области-охраны-труда-успех-и-безопасность-2018"/>Об участии во Всероссийском конкурсе в области охраны труда "Успех и безопасность-2018"<text:bookmark-end text:name="об-участии-во-всероссийском-конкурсе-в-области-охраны-труда-успех-и-безопасность-2018"/></text:h>
      <text:p text:style-name="First_20_paragraph">16.11.2018</text:p>
      <text:p text:style-name="Text_20_body">Начался прием заявок на участие во Всероссийском конкурсе на лучшую организацию работ в области условий и охраны труда «Успех и безопасность-2018».</text:p>
      <text:p text:style-name="Text_20_body">Министерство труда и социальной защиты Российской Федерации проводит этот конкурс с целью пропаганды лучших практик организации работ в области охраны труда, повышения эффективности системы государственного управления охраной труда, активизации профилактической работы по предупреждению производственного травматизма и профессиональной заболеваемости в организациях, а также привлечения общественного внимания к важности решения вопросов обеспечения безопасных условий труда на рабочих местах.</text:p>
      <text:p text:style-name="Text_20_body">Конкурс проводится по следующим номинациям:</text:p>
      <text:p text:style-name="Text_20_body">— лучшая организация в области охраны труда среди организаций производственной сферы (с численностью работников более 500 человек); — лучшая организация в области охраны труда среди организаций производственной сферы (с численностью работников до 500 человек); — лучшая организация в области охраны труда среди организаций непроизводственной сферы; — лучшая организация в области охраны труда в сфере образования; — лучшая организация в области охраны труда в сфере здравоохранения; — лучшая организация в области охраны труда среди организаций малого предпринимательства (с численностью работников до 100 человек); — лучшее муниципальное образование в области охраны труда; — лучший субъект Российской Федерации в области охраны труда.</text:p>
      <text:p text:style-name="Text_20_body">Участие в конкурсе осуществляется на безвозмездной основе. Конкурс проходит заочно на основании общедоступных данных и сведений, представленных участниками конкурса. Для участия в конкурсе необходимо пройти регистрацию на <text:a xlink:type="simple" xlink:href="https://www.aetalon.ru/ub" office:name=""><text:span text:style-name="Definition">сайте</text:span></text:a> Ассоциации «ЭТАЛОН» и заполнить электронные формы <text:a xlink:type="simple" xlink:href="http://contest.aetalon.ru/Contest/SafetySuccess_18" office:name=""><text:span text:style-name="Definition">заявки</text:span></text:a> на участие в конкурсе и сведений об организации.</text:p>
      <text:p text:style-name="Text_20_body">Прием заявок на участие в конкурсе завершается 1 марта 2019 года.</text:p>
      <text:p text:style-name="Text_20_body">Торжественная церемония награждения победителей и призеров конкурса состоится в рамках Всероссийской недели охраны труда с 22 по 26 апреля 2019 года в Сочи.</text:p>
      <text:p text:style-name="Text_20_body">Порядок проведения и условия участия в конкурсе размещены на официальном сайте Межрегиональной Ассоциации содействия обеспечению безопасных условий труда «ЭТАЛОН», являющейся оператором Всероссийского конкурса (Официальный сайт <text:a xlink:type="simple" xlink:href="http://www.aetalon.ru/" office:name=""><text:span text:style-name="Definition">www.aetalon.ru</text:span></text:a> , тел./факс 8 (495) 411-09-98; эл. почта: <text:a xlink:type="simple" xlink:href="mailto:kot@aetalon.ru" office:name=""><text:span text:style-name="Definition"><text:span text:style-name="T1">kot@aetalon.ru</text:span></text:span></text:a><text:span text:style-name="T1">)</text:span>.</text:p>
      <text:p text:style-name="Text_20_body"><text:line-break/></text:p>
      <text:p text:style-name="Text_20_body">Адрес страницы: <text:a xlink:type="simple" xlink:href="http://orehovo-borisovo-juzhnoe.mos.ru/occupational/detail/7701899.html" office:name=""><text:span text:style-name="Definition">http://orehovo-borisovo-juzhnoe.mos.ru/occupational/detail/7701899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10:51:46Z</meta:creation-date>
    <dc:date>2023-08-17T10:51:46Z</dc:date>
  </office:meta>
</office:document-meta>
</file>