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нь-открытых-дверей-для-предпринимателей-13-июня"/>«День открытых дверей для предпринимателей» 13 июня<text:bookmark-end text:name="день-открытых-дверей-для-предпринимателей-13-июня"/></text:h>
      <text:p text:style-name="First_20_paragraph">11.06.2024</text:p>
      <text:p text:style-name="Text_20_body">Территориальный отдел Управления Федеральной службы по надзору в сфере защиты нрав потребителей и благополучия человека по городу Москве в ЮАО г. Москвы информирует, что 13 июня 2024 года по адресу Ореховый бульвар, дом 26, корпус 2, Москва, Россия, 115682 с 12.00 часов до 16.00 часов будет проводиться «День открытых дверей для предпринимателей».</text:p>
      <text:p text:style-name="Text_20_body"><text:line-break/></text:p>
      <text:p text:style-name="Text_20_body">Доведение до предпринимателей информации по вопросам соблюдения обязательных требований, о результатах контрольно-надзорной деятельности, в том числе основных нарушениях, выявленных в результате проверок субъектов предпринимательства, принятых мерах к нарушениях законодательства в области санитарно-эпидемиологического благополучия населения и защиты прав человека, а также о проведении профилактических визитов.</text:p>
      <text:p text:style-name="Text_20_body"><text:line-break/></text:p>
      <text:p text:style-name="Text_20_body">Для оказания практической помощи и консультирования, повышения информированности предпринимательского сообщества, будут разъясняться права и обязанности индивидуальных предпринимателей и юридических лиц по вопросам санитарно-эпидемиологического благополучия и защиты прав потребителей.</text:p>
      <text:p text:style-name="Text_20_body"><text:line-break/></text:p>
      <text:p text:style-name="Text_20_body"><text:line-break/></text:p>
      <text:p text:style-name="Text_20_body">Адрес страницы: <text:a xlink:type="simple" xlink:href="http://orehovo-borisovo-juzhnoe.mos.ru/occupational/detail/12416539.html" office:name=""><text:span text:style-name="Definition">http://orehovo-borisovo-juzhnoe.mos.ru/occupational/detail/12416539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7T00:39:09Z</meta:creation-date>
    <dc:date>2024-08-17T00:39:09Z</dc:date>
  </office:meta>
</office:document-meta>
</file>