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ведения-о-номерах-телефонов-и-адресов-электронной-почты-по-которым-необходимо-сообщать-о-произошедшем-несчастном-случае-на-производстве"/>Сведения о номерах телефонов и адресов электронной почты, по которым необходимо сообщать о произошедшем несчастном случае на производстве<text:bookmark-end text:name="сведения-о-номерах-телефонов-и-адресов-электронной-почты-по-которым-необходимо-сообщать-о-произошедшем-несчастном-случае-на-производстве"/></text:h>
      <text:p text:style-name="First_20_paragraph">04.12.2023</text:p>
      <text:p text:style-name="Text_20_body"><text:line-break/><text:line-break/>1-статья 228 1 ТК РФ</text:p>
      <text:p text:style-name="Text_20_body"><text:line-break/></text:p>
      <text:p text:style-name="Text_20_body">Адрес страницы: <text:a xlink:type="simple" xlink:href="http://orehovo-borisovo-juzhnoe.mos.ru/occupational/detail/12022452.html" office:name=""><text:span text:style-name="Definition">http://orehovo-borisovo-juzhnoe.mos.ru/occupational/detail/12022452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08T00:14:31Z</meta:creation-date>
    <dc:date>2023-12-08T00:14:31Z</dc:date>
  </office:meta>
</office:document-meta>
</file>