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извещения-о-несчастном-случае-на-производстве"/>Порядок извещения о несчастном случае на производстве<text:bookmark-end text:name="порядок-извещения-о-несчастном-случае-на-производстве"/></text:h>
      <text:p text:style-name="First_20_paragraph">14.11.2023</text:p>
      <text:p text:style-name="Text_20_body"><text:line-break/></text:p>
      <text:p text:style-name="Text_20_body">Адрес страницы: <text:a xlink:type="simple" xlink:href="http://orehovo-borisovo-juzhnoe.mos.ru/occupational/detail/11979489.html" office:name=""><text:span text:style-name="Definition">http://orehovo-borisovo-juzhnoe.mos.ru/occupational/detail/1197948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4T01:04:15Z</meta:creation-date>
    <dc:date>2024-06-24T01:04:15Z</dc:date>
  </office:meta>
</office:document-meta>
</file>