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равочник-по-охране-труда-для-руководителя-организации"/>Справочник по охране труда для руководителя организации<text:bookmark-end text:name="справочник-по-охране-труда-для-руководителя-организации"/></text:h>
      <text:p text:style-name="First_20_paragraph">18.04.2022</text:p>
      <text:p text:style-name="Text_20_body"><text:a xlink:type="simple" xlink:href="/Справочник%20руководителя.pdf" office:name=""><text:span text:style-name="Definition">Справочник по охране труда для руководителя организации</text:span></text:a></text:p>
      <text:p text:style-name="Text_20_body"><text:line-break/></text:p>
      <text:p text:style-name="Text_20_body">Адрес страницы: <text:a xlink:type="simple" xlink:href="http://orehovo-borisovo-juzhnoe.mos.ru/occupational/detail/10758569.html" office:name=""><text:span text:style-name="Definition">http://orehovo-borisovo-juzhnoe.mos.ru/occupational/detail/10758569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7T08:11:28Z</meta:creation-date>
    <dc:date>2023-05-27T08:11:28Z</dc:date>
  </office:meta>
</office:document-meta>
</file>