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школьные-дебаты-организовала-молодежная-палата-района"/>Школьные дебаты организовала Молодежная палата района<text:bookmark-end text:name="школьные-дебаты-организовала-молодежная-палата-района"/></text:h>
      <text:p text:style-name="First_20_paragraph">25.04.2018</text:p>
      <text:p text:style-name="Text_20_body">Молодежная палата района Орехово-Борисово Южное и центр досуга и спорта «Южный» стали организаторами городского проекта дебатов «Мастер слова». Дискуссия проходила среди учащихся 10-х классов районных школ в понедельник, 23 апреля.</text:p>
      <text:p text:style-name="Text_20_body">- Турнир проходил в школе №1207, ученики которой также стал одними из спикеров, - рассказал редактору газеты района Орехово-Борисово Южное председатель Молодежной палаты Алексей Юдаев, - Кроме того, в обсуждении принимали участие и ребята из школ №№949, 979, 544. Команды по четыре человека дебатировали и отстаивали свою позицию по разным вопросам, например: стоит ли учиться до 11 класса? Или нужно ли перенести столицу из Москвы в Санкт-Петербург? Одна команда отстаивала позицию «за», другая – «против».<text:line-break/>Победителем стала команда школы №979.<text:line-break/>- Всего приняли участие около 50 человек, - добавил Юдаев, - Оценивали ответы ребят представитель местной власти Денис Беляевский, исполняющий обязанности директора центра досуга и спорта «Южный» Светлана Ключникова и я, как председатель Молодежной палаты.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orehovo-borisovo-juzhnoe.mos.ru/junior-chamber/detail/7291921.html" office:name=""><text:span text:style-name="Definition">http://orehovo-borisovo-juzhnoe.mos.ru/junior-chamber/detail/7291921.html</text:span></text:a></text:p>
      <text:p text:style-name="Text_20_body"><text:a xlink:type="simple" xlink:href="http://orehovo-borisovo-juzhnoe.mos.ru" office:name=""><text:span text:style-name="Definition">Управа района Орехово-Борис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3T03:00:40Z</meta:creation-date>
    <dc:date>2023-05-23T03:00:40Z</dc:date>
  </office:meta>
</office:document-meta>
</file>