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кретарь-молодежной-палаты-района-орехово-борисово-южное-анна-сельцова-приняла-участие-в-военно-патриотической-подготовке-на-полигоне-алабино"/>Секретарь Молодежной палаты района Орехово-Борисово Южное Анна Сельцова приняла участие в военно-патриотической подготовке на полигоне «Алабино»<text:bookmark-end text:name="секретарь-молодежной-палаты-района-орехово-борисово-южное-анна-сельцова-приняла-участие-в-военно-патриотической-подготовке-на-полигоне-алабино"/></text:h>
      <text:p text:style-name="First_20_paragraph">11.04.2018</text:p>
      <text:p text:style-name="Text_20_body"><text:line-break/></text:p>
      <text:p text:style-name="Text_20_body"><text:a xlink:type="simple" xlink:href="http://uploads.gazeta-orehovo-borisovo-juzhnoe.ru/2018/04/ofk4nV34xew.jpg" office:name=""><text:span text:style-name="Definition"/></text:a></text:p>
      <text:p text:style-name="Text_20_body">Анна Вишнякова</text:p>
      <text:p text:style-name="Text_20_body">Секретарь Молодежной палаты района Орехово-Борисово Южное Анна Сельцова приняла участие в военно-патриотической подготовке на полигоне «Алабино» в субботу, 7 апреля.<text:line-break/>— В процессе игры мы учились правильно садиться и высаживаться в бронетранспортер, — рассказывает Анна Сельцова, — правильно прятаться за танками и обороняться. На протяжении пяти лет я серьезно занимаюсь страйкболом, и эта военно-патриотическая игра является его частью. Я впервые на таком масштабном мероприятии, и мне безумно понравилось.<text:line-break/>В конце апреля, 29 и 30 числа, Анна едет на закрытую военно-патриотическую игру, где продолжит оттачивать свои боевые навыки.<text:line-break/>— Эмоции невозможно передать словами, — добавляет Сельцова, — Эта была первая игра, и ощущения колоссальные. Даже несмотря на то, что погода была к нам не очень благосклонна и я чуть не потеряла берцы в грязи, это не испортило мне настроения. Организаторы очень грамотно ставили цели и задачи, поэтому игра прошла лояльно и четко.</text:p>
      <text:p text:style-name="Text_20_body"><text:line-break/></text:p>
      <text:p text:style-name="Text_20_body"><text:line-break/></text:p>
      <text:p text:style-name="Text_20_body"><text:line-break/></text:p>
      <text:p text:style-name="Text_20_body">Метки: <text:a xlink:type="simple" xlink:href="http://gazeta-orehovo-borisovo-juzhnoe.ru/tag/%d0%b2%d0%be%d0%b5%d0%bd%d0%bd%d0%be-%d0%bf%d0%b0%d1%82%d1%80%d0%b8%d0%be%d1%82%d0%b8%d1%87%d0%b5%d1%81%d0%ba%d0%b0%d1%8f-%d0%b8%d0%b3%d1%80%d0%b0/" office:name=""><text:span text:style-name="Definition">военно-патриотическая игра</text:span></text:a>, <text:a xlink:type="simple" xlink:href="http://gazeta-orehovo-borisovo-juzhnoe.ru/tag/%d0%bc%d0%be%d0%bb%d0%be%d0%b4%d1%91%d0%b6%d0%bd%d0%b0%d1%8f-%d0%bf%d0%b0%d0%bb%d0%b0%d1%82%d0%b0/" office:name=""><text:span text:style-name="Definition">молодёжная палата</text:span></text:a>, <text:a xlink:type="simple" xlink:href="http://gazeta-orehovo-borisovo-juzhnoe.ru/tag/%d1%81%d0%b5%d0%ba%d1%80%d0%b5%d1%82%d0%b0%d1%80%d1%8c/" office:name=""><text:span text:style-name="Definition">секретарь</text:span></text:a>, <text:a xlink:type="simple" xlink:href="http://gazeta-orehovo-borisovo-juzhnoe.ru/tag/%d1%81%d1%82%d1%80%d0%b0%d0%b9%d0%ba%d0%b1%d0%be%d0%bb/" office:name=""><text:span text:style-name="Definition">страйкбол</text:span></text:a></text:p>
      <text:p text:style-name="Text_20_body"><text:line-break/></text:p>
      <text:p text:style-name="Text_20_body">Адрес страницы: <text:a xlink:type="simple" xlink:href="http://orehovo-borisovo-juzhnoe.mos.ru/junior-chamber/detail/7257188.html" office:name=""><text:span text:style-name="Definition">http://orehovo-borisovo-juzhnoe.mos.ru/junior-chamber/detail/725718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51:29Z</meta:creation-date>
    <dc:date>2023-08-17T10:51:29Z</dc:date>
  </office:meta>
</office:document-meta>
</file>