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ш-двор-добрые-соседи"/>"Наш двор: добрые соседи"<text:bookmark-end text:name="наш-двор-добрые-соседи"/></text:h>
      <text:p text:style-name="First_20_paragraph">11.03.2024</text:p>
      <text:p text:style-name="Text_20_body">17.02.24, в этот день, также парламентарии Орехово-Борисово Южное провели второй праздник двора «Наш двор: добрые соседи» по адресу: Тамбовская, 10 в 15:00<text:line-break/><text:line-break/><text:a xlink:type="simple" xlink:href="http://vk.com/wall-164769375_640" office:name=""><text:span text:style-name="Definition">https://vk.com/wall-164769375_640</text:span></text:a></text:p>
      <text:p text:style-name="Text_20_body"><text:line-break/></text:p>
      <text:p text:style-name="Text_20_body">Адрес страницы: <text:a xlink:type="simple" xlink:href="http://orehovo-borisovo-juzhnoe.mos.ru/junior-chamber/detail/12225221.html" office:name=""><text:span text:style-name="Definition">http://orehovo-borisovo-juzhnoe.mos.ru/junior-chamber/detail/12225221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01T16:17:38Z</meta:creation-date>
    <dc:date>2024-06-01T16:17:38Z</dc:date>
  </office:meta>
</office:document-meta>
</file>