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яснительная-записка-к-проекту-внесения-изменений-в-правила-землепользования-и-застройки-города-москвы"/>ПОЯСНИТЕЛЬНАЯ ЗАПИСКА к проекту внесения изменений в Правила землепользования и застройки города Москвы<text:bookmark-end text:name="пояснительная-записка-к-проекту-внесения-изменений-в-правила-землепользования-и-застройки-города-москвы"/></text:h>
      <text:p text:style-name="First_20_paragraph">18.10.2019</text:p>
      <text:p text:style-name="Text_20_body"><text:span text:style-name="T1">В части территории по адресу: Ореховый бульвар, улица Генерала Белова</text:span></text:p>
      <text:p text:style-name="Text_20_body"><text:span text:style-name="T1">(кадастровый номер 77:05:0011006:57)</text:span></text:p>
      <text:p text:style-name="Text_20_body">Из территориальной зоны с кодами видов разрешенного использования 4.0.0, 6.0.0 выделить территориальную зону в границах земельного участка с кадастровым номером 77:05:0011006:57 и установить градостроительный регламент:</text:p>
      <text:p text:style-name="Text_20_body">Основной вид разрешенного использования:</text:p>
      <text:p text:style-name="Text_20_body"><text:span text:style-name="T1">7.1.2</text:span> - Размещение, зданий и сооружений, в том числе железнодорожных вокзалов и станций, а также устройств и объектов, необходимых для эксплуатации, содержания, строительства, реконструкции, ремонта наземных и подземных зданий, сооружений, устройств и других объектов железнодорожного транспорта; размещение погрузочно-разгрузочных площадок, прирельсовых складов (за исключением складов горюче-смазочных материалов и автозаправочных станций любых типов, а также складов, предназначенных для хранения опасных веществ и материалов, не предназначенных непосредственно для обеспечения железнодорожных перевозок) и иных объектов при условии соблюдения требований безопасности движения, установленных федеральными законами;</text:p>
      <text:p text:style-name="Text_20_body">размещение наземных сооружений метрополитена, в том числе посадочных станций, вентиляционных шахт и т.п.;</text:p>
      <text:p text:style-name="Text_20_body">размещение наземных сооружений для трамвайного сообщения и иных специальных дорог (канатных, монорельсовых, фуникулеров).</text:p>
      <text:p text:style-name="Text_20_body">Предельные параметры:</text:p>
      <text:p text:style-name="Text_20_body">- плотность застройки (тыс. кв.м/га) – не установлена;</text:p>
      <text:p text:style-name="Text_20_body">- предельная высота зданий, строений, сооружений (м) – не установлена;</text:p>
      <text:p text:style-name="Text_20_body">- максимальный процент застройки (%) – не установлен.</text:p>
      <text:p text:style-name="Text_20_body"><text:line-break/></text:p>
      <text:p text:style-name="Text_20_body"><text:line-break/></text:p>
      <text:p text:style-name="Text_20_body"><text:line-break/></text:p>
      <text:p text:style-name="Text_20_body">Адрес страницы: <text:a xlink:type="simple" xlink:href="http://orehovo-borisovo-juzhnoe.mos.ru/housing-and-communal-services/construction/materials-of-public-hearings/detail/8428671.html" office:name=""><text:span text:style-name="Definition">http://orehovo-borisovo-juzhnoe.mos.ru/housing-and-communal-services/construction/materials-of-public-hearings/detail/8428671.html</text:span></text:a></text:p>
      <text:p text:style-name="Text_20_body"><text:a xlink:type="simple" xlink:href="http://orehovo-borisovo-juzhnoe.mos.ru" office:name=""><text:span text:style-name="Definition">Управа района Орехово-Борис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12T05:29:18Z</meta:creation-date>
    <dc:date>2023-06-12T05:29:18Z</dc:date>
  </office:meta>
</office:document-meta>
</file>