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-межевания-территории-квартала-ограниченного-ореховым-бульваром-каширским-шоссе-улицей-ясеневой-улицей-домодедовской"/>Проект межевания территории квартала, ограниченного: Ореховым бульваром, Каширским шоссе, улицей Ясеневой, улицей Домодедовской<text:bookmark-end text:name="проект-межевания-территории-квартала-ограниченного-ореховым-бульваром-каширским-шоссе-улицей-ясеневой-улицей-домодедовской"/></text:h>
      <text:p text:style-name="First_20_paragraph">20.01.2017</text:p>
      <text:p text:style-name="Text_20_body"><text:a xlink:type="simple" xlink:href="https://yadi.sk/i/FkBd44FE39wLnB" office:name=""><text:span text:style-name="Definition">Проект межевания территории квартала, ограниченного: Ореховым бульваром, Каширским шоссе, улицей Ясеневой, улицей Домодедовской</text:span></text:a></text:p>
      <text:p text:style-name="Text_20_body"><text:line-break/></text:p>
      <text:p text:style-name="Text_20_body">Адрес страницы: <text:a xlink:type="simple" xlink:href="http://orehovo-borisovo-juzhnoe.mos.ru/housing-and-communal-services/construction/materials-of-public-hearings/detail/4722608.html" office:name=""><text:span text:style-name="Definition">http://orehovo-borisovo-juzhnoe.mos.ru/housing-and-communal-services/construction/materials-of-public-hearings/detail/4722608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5T10:43:32Z</meta:creation-date>
    <dc:date>2023-09-05T10:43:32Z</dc:date>
  </office:meta>
</office:document-meta>
</file>