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равилах-содержания-ухода-и-выгула-домашних-животных-вакцинации-против-бешенства"/>О правилах содержания, ухода и выгула домашних животных, вакцинации против бешенства<text:bookmark-end text:name="о-правилах-содержания-ухода-и-выгула-домашних-животных-вакцинации-против-бешенства"/></text:h>
      <text:p text:style-name="First_20_paragraph">09.02.2021</text:p>
      <text:p text:style-name="Text_20_body"><text:line-break/></text:p>
      <text:p text:style-name="Text_20_body"><text:a xlink:type="simple" xlink:href="https://sevorehovo-borisovo.mos.ru/domashnie-zhivotnye/detail/9693057.html" office:name=""><text:span text:style-name="Definition"/></text:a></text:p>
      <text:p text:style-name="Text_20_body"><text:line-break/></text:p>
      <text:p text:style-name="Text_20_body">Адрес страницы: <text:a xlink:type="simple" xlink:href="http://orehovo-borisovo-juzhnoe.mos.ru/12/detail/9699772.html" office:name=""><text:span text:style-name="Definition">http://orehovo-borisovo-juzhnoe.mos.ru/12/detail/9699772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1T13:39:28Z</meta:creation-date>
    <dc:date>2023-08-21T13:39:28Z</dc:date>
  </office:meta>
</office:document-meta>
</file>