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ременные-правила-содержания-собак-и-кошек-в-г.-москве"/>Временные правила содержания собак и кошек в г. Москве<text:bookmark-end text:name="временные-правила-содержания-собак-и-кошек-в-г.-москве"/></text:h>
      <text:p text:style-name="First_20_paragraph">09.02.2021</text:p>
      <text:p text:style-name="Text_20_body"><text:span text:style-name="T1">Временные правила</text:span></text:p>
      <text:p text:style-name="Text_20_body"><text:span text:style-name="T1">содержания собак и кошек в г. Москве</text:span></text:p>
      <text:p text:style-name="Text_20_body">(утв. постановлением Правительства Москвы от 24 января 1994 года № 101)</text:p>
      <text:p text:style-name="Text_20_body"><text:span text:style-name="T1">1. Общие положения</text:span></text:p>
      <text:p text:style-name="Text_20_body">1.1. Настоящие правила распространяются на владельцев собак и кошек в г.Москве, включая предприятия, учреждения и организации, независимо от их ведомственной подчиненности.</text:p>
      <text:p text:style-name="Text_20_body">1.2. Разрешается содержать животных как в квартирах, занятых одной семьей, так и в комнатах коммунальных квартир при отсутствии у соседей медицинский противопоказаний (аллергии).</text:p>
      <text:p text:style-name="Text_20_body">1.3. Обязательным условием содержания животного является соблюдение санитарно-гигиенических, ветеринарно-санитарных правил и норм общежития.</text:p>
      <text:p text:style-name="Text_20_body">1.4. Не разрешается содержать животных в местах общего пользования: на кухнях, в коридорах, на лестничных клетках, чердаках, в подвалах, а также на балконах и лоджиях.</text:p>
      <text:p text:style-name="Text_20_body">1.5. Собаки принадлежащие гражданам, предприятиям, учреждениям и организациям, подлежат обязательной регистрации, ежегодной перерегистрации и вакцинации против бешенства, начиная с 3-месячного возраста, независимо от породы, в государственных ветеринарных учреждениях по месту жительства граждан, нахождения предприятий, учреждений и организаций - владельцев животных. Вновь приобретенные животные должны быть зарегистрированы в 2-недельный срок.</text:p>
      <text:p text:style-name="Text_20_body">1.6. При регистрации собак владельцу выдается регистрационное удостоверение и его знакомят с настоящими правилами.</text:p>
      <text:p text:style-name="Text_20_body">1.7. При продаже и транспортировке собак за пределы города оформляется ветеринарное свидетельство установленного образца, где указывается дата вакцинации против бешенства.</text:p>
      <text:p text:style-name="Text_20_body">1.8. Разрешается провозить животных всеми видами наземного транспорта при соблюдении условий, исключающих беспокойство пассажиров. Собаки должны быть в наморднике и на коротком поводке. В метрополитене разрешается провозить мелких животных в закрытых сумках.</text:p>
      <text:p text:style-name="Text_20_body">1.9. Не запрещается поселение в гостинице владельца с собакой или кошкой по согласованию с администрацией и при соблюдении санитарно-гигиенических правил.</text:p>
      <text:p text:style-name="Text_20_body">1.10. Запрещается появление с собакой без поводка и намордника в магазинах, учреждениях, на детских площадках, рынках, пляжах и в транспорте, а также выгул собак на территориях учреждений здравоохранения, детских садов, школ, иных образовательных учреждений и учреждений, работающих с несовершеннолетними.</text:p>
      <text:p text:style-name="Text_20_body">1.11. Запрещается разведение кошек и собак с целью использования шкуры и мяса животного, а также с целью проведения боев животных.</text:p>
      <text:p text:style-name="Text_20_body">1.12. При нанесении собакой, кошкой покусов человеку или животному владельцы животных обязаны сообщать об этом в ближайшие государственные ветеринарные учреждения, доставлять животных для осмотра и карантирования в необходимых случаях в ветеринарном учреждении в течении 10 дней.</text:p>
      <text:p text:style-name="Text_20_body">1.13. Собаки и кошки, находящиеся в общественных местах без сопровождающих лиц, кроме оставленных владельцами на привязи у магазинов, аптек, предприятий бытового обслуживания, поликлиник и пр., подлежат отлову по заявкам заинтересованных организаций.</text:p>
      <text:p text:style-name="Text_20_body"><text:span text:style-name="T1">2. Обязанности владельца животного</text:span></text:p>
      <text:p text:style-name="Text_20_body">2.1. Владелец животного обязан содержать его в соответствии с его биологическими особенностями, гуманно обращаться с животным, не оставлять его без присмотра, без пищи и воды, не избивать и в случае заболевания животного вовремя прибегнуть к ветеринарной помощи.</text:p>
      <text:p text:style-name="Text_20_body">2.2. Владельцы животных обязаны поддерживать санитарное состояние дома и прилегающей территории. Запрещается загрязнение собаками подъездов, лестничных клеток, лифтов, а также детских площадок, дорожек, тротуаров. Если собака оставила экскременты в этих местах, они должны быть убраны владельцем.</text:p>
      <text:p text:style-name="Text_20_body">2.3. Владельцы животных обязаны принимать необходимые меры, обеспечивающие безопасность окружающих людей и животных.</text:p>
      <text:p text:style-name="Text_20_body">2.4. Владельцы собак и кошек обязаны предоставлять их по требованию государственного ветеринарного инспектора для осмотра, диагностических исследований, предохранительных прививок и лечебно-профилактических обработок.</text:p>
      <text:p text:style-name="Text_20_body">2.5. При выгуле собак и в жилых помещениях владельцы должны обеспечить тишину - предотвращать лай собак с 23 часов до 7 часов.</text:p>
      <text:p text:style-name="Text_20_body">2.6. Запрещается выгуливать собак и появляться с ними в общественных местах и в транспорте лицам в нетрезвом состоянии и детям младше 14 лет.</text:p>
      <text:p text:style-name="Text_20_body">2.7. Выводить собаку на прогулку нужно на поводке с прикрепленным к ошейнику жетоном, на котором указаны кличка собаки, адрес владельца, телефон. Спускать собаку с поводка можно только в малолюдных местах. Злобным собакам при этом следует надевать намордник.</text:p>
      <text:p text:style-name="Text_20_body">2.8. Владельцы собак, имеющие в пользовании земельный участок, могут содержать собак в свободном выгуле только на хорошо огороженной территории или на привязи. О наличии собаки должна быть сделана предупреждающая надпись при входе на участок.</text:p>
      <text:p text:style-name="Text_20_body">2.9. При переходе через улицу и вблизи магистралей владелец собаки обязан взять ее на поводок во избежание дорожно-транспортных происшествий и гибели собаки на проезжей части улиц.</text:p>
      <text:p text:style-name="Text_20_body">2.10. При невозможности дальнейшего содержания животное должно быть передано другому владельцу или сдано в ветеринарное учреждение.</text:p>
      <text:p text:style-name="Text_20_body">2.11. О приобретении, потере или гибели собаки владелец сообщает в жилищно-эксплуатационные организации по месту жительства.</text:p>
      <text:p text:style-name="Text_20_body">2.12. При гибели животного труп его сдается в ветеринарное учреждение. Запрещается выбрасывать труп павшего животного. Регистрационное удостоверение собаки сдается в ветеринарное учреждение, где она была зарегистрирована.</text:p>
      <text:p text:style-name="Text_20_body"><text:span text:style-name="T1">3. Права владельца животного</text:span></text:p>
      <text:p text:style-name="Text_20_body">3.1. Любое животное является собственностью владельца и, как всякая собственность, охраняется законом.</text:p>
      <text:p text:style-name="Text_20_body">3.2. Животное может быть изъято у владельца по решению суда или в ином порядке в случаях, предусмотренных действующим законодательством.</text:p>
      <text:p text:style-name="Text_20_body">3.3. Владелец имеет право на ограниченное время оставить свою собаку, привязанной на коротком поводке возле магазина или другого учреждения (крупную собаку в наморднике).</text:p>
      <text:p text:style-name="Text_20_body"><text:span text:style-name="T1">4. Ответственность владельца животного</text:span></text:p>
      <text:p text:style-name="Text_20_body"><text:span text:style-name="T1">за соблюдение настоящих правил</text:span></text:p>
      <text:p text:style-name="Text_20_body">4.1. За несоблюдение настоящих Временных правил владельцы собак и кошек несут ответственность в установленном законом порядке.</text:p>
      <text:p text:style-name="Text_20_body">4.2. Вред, причиненный здоровью граждан или ущерб, нанесенный имуществу собаками и кошками, возмещается в установленном законом порядке.</text:p>
      <text:p text:style-name="Text_20_body">4.3. За жестокое обращение с животным или за выброшенное на улицу животное владелец несет административную ответственность, если его действия не могут быть расценены как злостное хулиганство и не подлежат уголовному наказанию в соответствии с действующим законодательством.</text:p>
      <text:p text:style-name="Text_20_body"><text:span text:style-name="T1">5. Контроль за соблюдением настоящих правил</text:span></text:p>
      <text:p text:style-name="Text_20_body">5.1. Жилищно-эксплуатационные организации:</text:p>
      <text:p text:style-name="Text_20_body">- обеспечивают поддержание санитарного состояния на территории домовладений;</text:p>
      <text:p text:style-name="Text_20_body">- обеспечивает содержание подвалов, чердаков и других подсобных помещений в соответствии с правилами и нормами технической эксплуатации жилищного фонда;</text:p>
      <text:p text:style-name="Text_20_body">- сообщают организациям, занимающимся отловом, о наличии на своей территории безнадзорных собак и кошек;</text:p>
      <text:p text:style-name="Text_20_body">- оказывают содействие работникам ветеринарной службы в проведении противоэпизоотических мероприятий, бесплатно выделяют помещения для проведения профилактических прививок против бешенства в зимне-весенний период;</text:p>
      <text:p text:style-name="Text_20_body">- вывешивают на видном месте для ознакомления граждан Временные правила содержания собак и кошек в г.Москве, адреса и телефоны ветеринарных учреждений, осуществляющих регистрацию, перерегистрацию и лечение животных; организации, которая занимается отловом безнадзорных собак и кошек, и общественной инспекции по защите животных в г.Москве.</text:p>
      <text:p text:style-name="Text_20_body">5.2. Органы ветеринарного надзора:</text:p>
      <text:p text:style-name="Text_20_body">- осуществляют контроль за выполнением ветеринарных требований владельцами животных и проводят разъяснительную работу среди населения в целях предупреждения заболеваний животных;</text:p>
      <text:p text:style-name="Text_20_body">- осуществляют регистрацию и перерегистрацию собак, а также выдачу перерегистрированных удостоверений.</text:p>
      <text:p text:style-name="Text_20_body">5.3. Общественная инспекция по защите животных в г.Москве:</text:p>
      <text:p text:style-name="Text_20_body">- разъясняет и пропагандирует выполнение настоящих Временных правил;</text:p>
      <text:p text:style-name="Text_20_body">- в необходимых случаях оказывает помощь владельцам в содержании животных;</text:p>
      <text:p text:style-name="Text_20_body">- совместно с правоохранительными органами привлекает к ответственности владельцев животных за нарушение Временных правил содержания собак и кошек в г.Москве.</text:p>
      <text:p text:style-name="Text_20_body"><text:line-break/></text:p>
      <text:p text:style-name="Text_20_body">Адрес страницы: <text:a xlink:type="simple" xlink:href="http://orehovo-borisovo-juzhnoe.mos.ru/12/detail/9699770.html" office:name=""><text:span text:style-name="Definition">http://orehovo-borisovo-juzhnoe.mos.ru/12/detail/9699770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7T10:41:18Z</meta:creation-date>
    <dc:date>2023-10-07T10:41:18Z</dc:date>
  </office:meta>
</office:document-meta>
</file>