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государственная-ветеринарная-служба-города-москвы-проводит-бесплатную-вакцинацию-домашних-животных-против-бешенства-22.05.2025-10.06.2025-04.09.2025"/>ВНИМАНИЕ! Государственная ветеринарная служба города Москвы Проводит БЕСПЛАТНУЮ ВАКЦИНАЦИЮ ДОМАШНИХ ЖИВОТНЫХ ПРОТИВ БЕШЕНСТВА 22.05.2025, 10.06.2025, 04.09.2025<text:bookmark-end text:name="внимание-государственная-ветеринарная-служба-города-москвы-проводит-бесплатную-вакцинацию-домашних-животных-против-бешенства-22.05.2025-10.06.2025-04.09.2025"/></text:h>
      <text:p text:style-name="First_20_paragraph">29.04.2025</text:p>
      <text:p text:style-name="Text_20_body"><text:span text:style-name="T1">ВНИМАНИЕ!</text:span></text:p>
      <text:p text:style-name="Text_20_body">Государственная ветеринарная служба города Москвы</text:p>
      <text:p text:style-name="Text_20_body">Проводит</text:p>
      <text:p text:style-name="Text_20_body"><text:span text:style-name="T2">БЕСПЛАТНУЮ</text:span></text:p>
      <text:p text:style-name="Text_20_body"><text:span text:style-name="T1">ВАКЦИНАЦИЮ ДОМАШНИХ ЖИВОТНЫХ ПРОТИВ БЕШЕНСТВА</text:span></text:p>
      <text:p text:style-name="Text_20_body">БЛИЖАЙШИЙ ПРИВИВОЧНЫЙ ПУНКТ БУДЕТ РАБОТАТЬ:</text:p>
      <text:p text:style-name="Text_20_body"><text:span text:style-name="T3">22.05.2025г.</text:span></text:p>
      <text:p text:style-name="Text_20_body"><text:span text:style-name="T3">С 16-00 ДО 19-00</text:span></text:p>
      <text:p text:style-name="Text_20_body"><text:span text:style-name="T3">г.Москва, Шипиловский проезд, д.59, к.2 (выгульная площадка)</text:span></text:p>
      <text:p text:style-name="Text_20_body"><text:span text:style-name="T3">10.06.2025г.</text:span></text:p>
      <text:p text:style-name="Text_20_body"><text:span text:style-name="T3">С 16-00 ДО 19-00</text:span></text:p>
      <text:p text:style-name="Text_20_body"><text:span text:style-name="T3">г.Москва, Шипиловский проезд, д.59, к.2 (выгульная площадка)</text:span></text:p>
      <text:p text:style-name="Text_20_body"><text:span text:style-name="T3">04.09.2025г.</text:span></text:p>
      <text:p text:style-name="Text_20_body"><text:span text:style-name="T3">С 16-00 ДО 18-00</text:span></text:p>
      <text:p text:style-name="Text_20_body"><text:span text:style-name="T3">г.Москва, Каширское ш., д.124, к.2 (ОДС)</text:span></text:p>
      <text:p text:style-name="Text_20_body"><text:span text:style-name="T1">ПОЛУЧИТЬ КОНСУЛЬТАЦИЮ ПО ВОПРОСАМ ПРОФИЛАКТИКИ БЕШЕНСТВА</text:span></text:p>
      <text:p text:style-name="Text_20_body"><text:span text:style-name="T1">МОЖНО ПО ТЕЛЕФОНУ: +7 (499) 613-16-57 (С 09-00 ДО 21-00)</text:span></text:p>
      <text:p text:style-name="Text_20_body">Станция по борьбе болезней животных ЮАО г. Москвы расположена по адресу:</text:p>
      <text:p text:style-name="Text_20_body"><text:span text:style-name="T3">1-й Нагатинский пр., 5, корп. 1</text:span></text:p>
      <text:p text:style-name="Text_20_body"><text:line-break/></text:p>
      <text:p text:style-name="Text_20_body">Адрес страницы: <text:a xlink:type="simple" xlink:href="http://orehovo-borisovo-juzhnoe.mos.ru/12/detail/12941258.html" office:name=""><text:span text:style-name="Definition">http://orehovo-borisovo-juzhnoe.mos.ru/12/detail/1294125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7T20:58:20Z</meta:creation-date>
    <dc:date>2025-05-07T20:58:20Z</dc:date>
  </office:meta>
</office:document-meta>
</file>