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вод-питомца-на-новый-корм"/>Перевод питомца на новый корм<text:bookmark-end text:name="перевод-питомца-на-новый-корм"/></text:h>
      <text:p text:style-name="First_20_paragraph">30.11.2023</text:p>
      <text:p text:style-name="Text_20_body"><text:line-break/></text:p>
      <text:p text:style-name="Text_20_body">Адрес страницы: <text:a xlink:type="simple" xlink:href="http://orehovo-borisovo-juzhnoe.mos.ru/12/detail/12015928.html" office:name=""><text:span text:style-name="Definition">http://orehovo-borisovo-juzhnoe.mos.ru/12/detail/1201592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3T02:06:30Z</meta:creation-date>
    <dc:date>2024-06-23T02:06:30Z</dc:date>
  </office:meta>
</office:document-meta>
</file>