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против-бешенства-собак-и-кошек-в-районе-орехово-борисово-южное"/>План-график проведения вакцинации против бешенства собак и кошек в районе Орехово-Борисово Южное<text:bookmark-end text:name="план-график-проведения-вакцинации-против-бешенства-собак-и-кошек-в-районе-орехово-борисово-южное"/></text:h>
      <text:p text:style-name="First_20_paragraph">29.11.2023</text:p>
      <text:p text:style-name="Text_20_body"><text:line-break/></text:p>
      <text:p text:style-name="Text_20_body">Адрес страницы: <text:a xlink:type="simple" xlink:href="http://orehovo-borisovo-juzhnoe.mos.ru/12/detail/12013074.html" office:name=""><text:span text:style-name="Definition">http://orehovo-borisovo-juzhnoe.mos.ru/12/detail/12013074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2T08:10:07Z</meta:creation-date>
    <dc:date>2024-06-22T08:10:07Z</dc:date>
  </office:meta>
</office:document-meta>
</file>